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tijdelijke verhuur ruimten in gebouw “de Snellenburg”, Vuurdoornstraat 2 in Op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eder-Betuwe heeft het voornemen tot verhuur van ruimten in het gebouw “de Snellenburg”, gelegen aan Vuurdoornstraat 2 in Opheusden, kadastraal bekend gemeente Opheusden, sectie C, nummer 5891 (ged.), met een oppervlakte van ca. 50 m2. </text:p>
            <text:p text:style-name="common-al">De gemeente Neder-Betuwe publiceert haar voorgenomen uitgiften van gronden op www.nederbetuwe.nl/bekendmakingen/voorgenomen-gronduitgiften. Met deze publicatie geeft de gemeente Neder-Betuwe uitvoering aan het arrest van de Hoge Raad d.d. 26 november 2021 (ECLI:NL:HR:2021:1778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156090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090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090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Neder-Betuw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oorgenomen tijdelijke verhuur ruimten in gebouw “de Snellenburg”, Vuurdoornstraat 2 in Opheusden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090</meta:user-defined>
    <meta:user-defined meta:name="OVERHEIDop.GmbID/DC.identifier">gmb-2026-156090</meta:user-defined>
    <meta:user-defined meta:name="OVERHEIDop.versieInformatie"/>
  </office:meta>
</office:document-meta>
</file>