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houdend dakbeschot aan Dijkstraat 26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 (Lichtenvoorde)</text:p>
            <text:list text:style-name="id1-3-2-1-1-3">
              <text:list-item text:style-override="id1-3-2-1-1-3-1">
                <text:number>•</text:number>
                <text:p text:style-name="al">Dijkstraat 26, het verwijderen van asbesthoudend dakbeschot, ontvangen 23-3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55688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688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688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Melding voor het verwijderen van asbesthoudend dakbeschot aan Dijkstraat 26 te Lichtenvoorde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5688</meta:user-defined>
    <meta:user-defined meta:name="OVERHEIDop.GmbID/DC.identifier">gmb-2026-155688</meta:user-defined>
    <meta:user-defined meta:name="OVERHEIDop.versieInformatie"/>
  </office:meta>
</office:document-meta>
</file>