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een milieubelastende activiteit zijnde het plaatsen van een propaanopslagrank met een inhoud van 4,9 m3 aan Zuidgang 37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Oost Gelre hebben een melding voor een gesloten bodemenergiesysteem ontvangen voor:</text:p>
            <text:p text:style-name="common-al">
            <text:span text:style-name="nadrukvet">Groenlo </text:span>
          </text:p>
            <text:list text:style-name="id1-3-2-1-1-3">
              <text:list-item text:style-override="id1-3-2-1-1-3-1">
                <text:number>•</text:number>
                <text:p text:style-name="al">Zuidgang 37, melding voor een milieubelastende activiteit zijnde het plaatsen van een propaanopslagrank met een inhoud van 4,9 m3.</text:p>
              </text:list-item>
            </text:list>
            <text:p text:style-name="common-al">Ingekomen:    </text:p>
            <text:p text:style-name="common-al">Zaaknummer:    </text:p>
            <text:p text:style-name="last-al">Tegen deze melding kunt u geen bezwaar indienen. Deze publicatie betreft een wettelijke verplichte bekendmak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55546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54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54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een milieubelastende activiteit zijnde het plaatsen van een propaanopslagrank met een inhoud van 4,9 m3 aan Zuidgang 37 te Groenlo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546</meta:user-defined>
    <meta:user-defined meta:name="OVERHEIDop.GmbID/DC.identifier">gmb-2026-155546</meta:user-defined>
    <meta:user-defined meta:name="OVERHEIDop.versieInformatie"/>
  </office:meta>
</office:document-meta>
</file>