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Rustenburgerstraat 361-4 1072G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externe zelfstandige woonruimte op de zolderverdieping</text:p>
            <text:p text:style-name="common-al">Zaakadres: Rustenburgerstraat 361-4 1072GT Amsterdam</text:p>
            <text:p text:style-name="common-al">Datum ontvangst: 24-03-2026 00:00</text:p>
            <text:p text:style-name="common-al">Zaaknummer: Z2026-01323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4621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621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621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3233</meta:user-defined>
    <meta:user-defined meta:name="DCTERMS.abstract">het vormen van 1 externe zelfstandige woonruimte op de zolderverdieping</meta:user-defined>
    <dc:language>nl</dc:language>
    <meta:user-defined meta:name="OVERHEIDop.locatietype/OVERHEIDop.gebiedsmarkering">Punt</meta:user-defined>
    <meta:user-defined meta:name="DC.title">Aanvraag woonvormingsvergunning Rustenburgerstraat 361-4 1072GT Amsterdam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621</meta:user-defined>
    <meta:user-defined meta:name="OVERHEIDop.GmbID/DC.identifier">gmb-2026-154621</meta:user-defined>
    <meta:user-defined meta:name="OVERHEIDop.versieInformatie"/>
  </office:meta>
</office:document-meta>
</file>