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OV-pas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Reizen met trein, bus en tram verandert. U kunt nu eenvoudig in- en uitchecken met de nieuwe OV-pas of uw betaalpas via OVpay. Dit vervangt stap voor stap de OV-chipkaart. Heeft u vragen of loopt uw OV-chipkaart binnenkort af?</text:p>
            <text:p text:style-name="al"/>
            <text:p text:style-name="al">
            <text:span text:style-name="nadrukvet"> Kom naar het spreekuur</text:span>
          </text:p>
            <text:p text:style-name="al"> Kom dan naar het gratis inloopspreekuur op donderdag 9 april 2026, van 14.00 tot 15.30 uur, in Bibliotheek Rijssen-Holten, Kerkstraat 4 in Rijssen. </text:p>
            <text:p text:style-name="al"/>
            <text:p text:style-name="al">
            <text:span text:style-name="nadrukvet">Zij helpen u graag </text:span>
          </text:p>
            <text:p text:style-name="al">OV-ambassadeurs geven uitleg en helpen bij het kiezen van een passende OV-pas of abonnement. Ook telefonisch advies is mogelijk via 038 – 303 70 10.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154473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473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473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14/2026</meta:user-defined>
    <dc:language>nl</dc:language>
    <meta:user-defined meta:name="OVERHEIDop.locatietype/OVERHEIDop.gebiedsmarkering">Gemeente</meta:user-defined>
    <meta:user-defined meta:name="DC.title">Nieuwe OV-pas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473</meta:user-defined>
    <meta:user-defined meta:name="OVERHEIDop.GmbID/DC.identifier">gmb-2026-154473</meta:user-defined>
    <meta:user-defined meta:name="OVERHEIDop.versieInformatie"/>
  </office:meta>
</office:document-meta>
</file>