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2e ronde Cultuurbudg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Houdt uw organisatie zich bezig met kunst en cultuur? En levert uw organisatie een bijdrage aan het culturele leven in Rijssen-Holten? Dan kunt u het cultuurbudget aanvragen. </text:p>
            <text:p text:style-name="al"/>
            <text:p text:style-name="al">
            <text:span text:style-name="nadrukvet">Voor wie is dit geld bedoeld?</text:span>
          </text:p>
            <text:p text:style-name="al">Met het cultuurbudget ondersteunt de gemeente amateurorganisaties in Rijssen-Holten bij vernieuwende projecten, activiteiten of investeringen.</text:p>
            <text:p text:style-name="al"/>
            <text:p text:style-name="al">
            <text:span text:style-name="nadrukvet">Aanvragen en meer weten </text:span>
          </text:p>
            <text:p text:style-name="al">U kunt het cultuurbudget aanvragen tot en met zaterdag 11 april 2026. Ga voor meer informatie of aanvragen naar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154457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457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457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14/2026</meta:user-defined>
    <dc:language>nl</dc:language>
    <meta:user-defined meta:name="OVERHEIDop.locatietype/OVERHEIDop.gebiedsmarkering">Gemeente</meta:user-defined>
    <meta:user-defined meta:name="DC.title">2e ronde Cultuurbudget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457</meta:user-defined>
    <meta:user-defined meta:name="OVERHEIDop.GmbID/DC.identifier">gmb-2026-154457</meta:user-defined>
    <meta:user-defined meta:name="OVERHEIDop.versieInformatie"/>
  </office:meta>
</office:document-meta>
</file>