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intjesregen 2027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Wilt u een koninklijke onderscheiding aanvragen voor een inwoner van de gemeente Rijssen-Holten? Voor de Lintjesregen 2027 kunt u uw aanvraag nu indienen.</text:p>
            <text:p text:style-name="al"/>
            <text:p text:style-name="al">
            <text:span text:style-name="nadrukvet"> Iedereen kan een onderscheiding aanvragen</text:span>
          </text:p>
            <text:p text:style-name="al"> U kunt het beste eerst contact opnemen met ons bestuurssecretariaat. Zij beantwoorden graag uw vragen en leggenprecies uit wat u moet doen. U kunt hen bellen op telefoonnummer (0548) 85 48 54 of mailen naar bestuurssecretariaat@rijssen-holten.nl. </text:p>
            <text:p text:style-name="al"/>
            <text:p text:style-name="al">
            <text:span text:style-name="nadrukvet">Vraag het lintje op zijn laatst aan op 31 mei 2026 </text:span>
          </text:p>
            <text:p text:style-name="al">De behandeling van een voorstel kost veel tijd. Daarom is het belangrijk dat u het lintje op tijd aanvraagt. Voor de lintjesregen op 26 april 2027 kunt u het lintje op zijn laatst op 31 mei 2026 aanvragen. Aanvragen die na deze datum binnenkomen, kunnen niet meer in behandeling worden genomen. Kijk voor meer informatie op www.lintjes.nl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154369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369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369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14/2026</meta:user-defined>
    <dc:language>nl</dc:language>
    <meta:user-defined meta:name="OVERHEIDop.locatietype/OVERHEIDop.gebiedsmarkering">Gemeente</meta:user-defined>
    <meta:user-defined meta:name="DC.title">Lintjesregen 2027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369</meta:user-defined>
    <meta:user-defined meta:name="OVERHEIDop.GmbID/DC.identifier">gmb-2026-154369</meta:user-defined>
    <meta:user-defined meta:name="OVERHEIDop.versieInformatie"/>
  </office:meta>
</office:document-meta>
</file>