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fietstocht en gezellig samenzijn Koningsdag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Christelijke Oranjevereniging Wilhelmina Barlo</text:p>
            <text:p text:style-name="common-al">Activiteit: Fietstocht en gezellig samenzijn op Koningsdag 2026</text:p>
            <text:p text:style-name="common-al">Locatie: Groot Deunkweg 5, Aalten </text:p>
            <text:p text:style-name="common-al">Datum/periode: 27 april 2026 van 9.00u tot 16.00u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5426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6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26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fietstocht en gezellig samenzijn Koningsdag, Aal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268</meta:user-defined>
    <meta:user-defined meta:name="OVERHEIDop.GmbID/DC.identifier">gmb-2026-154268</meta:user-defined>
    <meta:user-defined meta:name="OVERHEIDop.versieInformatie"/>
  </office:meta>
</office:document-meta>
</file>