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Energieloket Achterhoek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Energieloket Achterhoek</text:p>
            <text:p text:style-name="common-al">Activiteit: flyeren in het centrum Aalten</text:p>
            <text:p text:style-name="common-al">Locatie: centrum Aalten</text:p>
            <text:p text:style-name="common-al">Datum/periode: 22 april 2026 van 15.30u tot 18.00u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154266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66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66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Gemeente</meta:user-defined>
    <meta:user-defined meta:name="DC.title">Gemeente Aalten - apv melding Energieloket Achterhoek, Aalten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266</meta:user-defined>
    <meta:user-defined meta:name="OVERHEIDop.GmbID/DC.identifier">gmb-2026-154266</meta:user-defined>
    <meta:user-defined meta:name="OVERHEIDop.versieInformatie"/>
  </office:meta>
</office:document-meta>
</file>