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laatsen reclameborden opvoering toneelstuk “weet u nog hoe de Lindebloesems geuren?”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ctiviteitencentrum de Pol</text:p>
            <text:p text:style-name="common-al">Activiteit: plaatsen reclameborden opvoering toneelstuk “weet u nog hoe de Lindebloesems geuren?” op 18 april 2026</text:p>
            <text:p text:style-name="common-al">Locatie: hele gemeente Aalten</text:p>
            <text:p text:style-name="common-al">Datum/periode: 21 maart t/m 4 april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43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4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4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 Aalten - apv melding plaatsen reclameborden opvoering toneelstuk “weet u nog hoe de Lindebloesems geuren?”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43</meta:user-defined>
    <meta:user-defined meta:name="OVERHEIDop.GmbID/DC.identifier">gmb-2026-154243</meta:user-defined>
    <meta:user-defined meta:name="OVERHEIDop.versieInformatie"/>
  </office:meta>
</office:document-meta>
</file>