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laatsen reclameborden Piratenavond met Atjoow Show en Ruben Luders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ctiviteitencentrum de Pol</text:p>
            <text:p text:style-name="common-al">Activiteit: plaatsen reclameborden Piratenavond met Atjoow Show en Ruben Luders op 2 mei 2026</text:p>
            <text:p text:style-name="common-al">Locatie: hele gemeente Aalten</text:p>
            <text:p text:style-name="common-al">Datum/periode: 18 april t/m 2 mei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3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3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3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 Aalten - apv melding plaatsen reclameborden Piratenavond met Atjoow Show en Ruben Luders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38</meta:user-defined>
    <meta:user-defined meta:name="OVERHEIDop.GmbID/DC.identifier">gmb-2026-154238</meta:user-defined>
    <meta:user-defined meta:name="OVERHEIDop.versieInformatie"/>
  </office:meta>
</office:document-meta>
</file>