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plaatsen reclameborden optreden van de Bökkers, Aal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Activiteitencentrum de Pol</text:p>
            <text:p text:style-name="common-al">Activiteit: plaatsen reclameborden optreden van de Bökkers op 26 april 2026</text:p>
            <text:p text:style-name="common-al">Locatie: hele gemeente Aalten</text:p>
            <text:p text:style-name="common-al">Datum/periode: 13 t/m 20 April 2026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154234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234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234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Gemeente</meta:user-defined>
    <meta:user-defined meta:name="DC.title">Gemeente Aalten - apv melding plaatsen reclameborden optreden van de Bökkers, Aalten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4234</meta:user-defined>
    <meta:user-defined meta:name="OVERHEIDop.GmbID/DC.identifier">gmb-2026-154234</meta:user-defined>
    <meta:user-defined meta:name="OVERHEIDop.versieInformatie"/>
  </office:meta>
</office:document-meta>
</file>