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laatsen reclameborden Dutch US Modelbaan Convention Nederland  in de Pol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Activiteitencentrum de Pol</text:p>
            <text:p text:style-name="common-al">Activiteit: plaatsen reclameborden Dutch US Modelbaan Convention Nederland op 10, 11 en 12 April 2026</text:p>
            <text:p text:style-name="common-al">Locatie: hele gemeente Aalten</text:p>
            <text:p text:style-name="common-al">Datum/periode: 28 maart t/m 4 april 2026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54223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23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23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Gemeente Aalten - apv melding plaatsen reclameborden Dutch US Modelbaan Convention Nederland  in de Pol, Aal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223</meta:user-defined>
    <meta:user-defined meta:name="OVERHEIDop.GmbID/DC.identifier">gmb-2026-154223</meta:user-defined>
    <meta:user-defined meta:name="OVERHEIDop.versieInformatie"/>
  </office:meta>
</office:document-meta>
</file>