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ouisestraat 16, 6214SB Maastricht. Kennisgeving nieuwe aanvraag evenementenmelding, Vrijmarkt Mariaberg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2655</text:span>
          </text:p>
            <text:p text:style-name="common-al">
            <text:span text:style-name="nadrukvet">Locatie evenement: Louisestraat 16, 6214SB Maastricht (blauwe loper park)</text:span>
          </text:p>
            <text:p text:style-name="common-al">
            <text:span text:style-name="nadrukvet">Naam evenement: Vrijmarkt Mariaberg 2026</text:span>
          </text:p>
            <text:p text:style-name="common-al">
            <text:span text:style-name="nadrukvet">Datum evenement: 27 april 2026</text:span>
          </text:p>
            <text:p text:style-name="common-al">
            <text:span text:style-name="nadrukvet">Datum ontvangst aanvraag:</text:span> 26 maart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154168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16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16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65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Louisestraat 16, 6214SB Maastricht. Kennisgeving nieuwe aanvraag evenementenmelding, Vrijmarkt Mariaberg 2026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168</meta:user-defined>
    <meta:user-defined meta:name="OVERHEIDop.GmbID/DC.identifier">gmb-2026-154168</meta:user-defined>
    <meta:user-defined meta:name="OVERHEIDop.versieInformatie"/>
  </office:meta>
</office:document-meta>
</file>