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5398_20260325-072131i96482391-0802-407f-b782-84c91bfe40a2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Haparandasteiger 13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5398</text:p>
            <text:p text:style-name="common-al">
            <text:span text:style-name="nadrukvet">Naam vaartuig</text:span>: Het lelijke eendje</text:p>
            <text:p text:style-name="common-al">
            <text:span text:style-name="nadrukvet">Lengte</text:span>: 7.00 meter</text:p>
            <text:p text:style-name="common-al">
            <text:span text:style-name="nadrukvet">Vignet</text:span>: -</text:p>
            <text:p text:style-name="common-al">
            <text:span text:style-name="nadrukvet">Vaarweg</text:span>: Houthaven</text:p>
            <text:p text:style-name="common-al">
            <text:span text:style-name="nadrukvet">Locatie</text:span>: Haparandasteiger 13, 1013 CZ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213.29999999999998mm"><draw:image xlink:href="Pictures/PPNT2026-5398_20260325-072131i96482391-0802-407f-b782-84c91bfe40a2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145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14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14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PPNT2026-5398</meta:user-defined>
    <dc:language>nl</dc:language>
    <meta:user-defined meta:name="OVERHEIDop.locatietype/OVERHEIDop.gebiedsmarkering">Weg</meta:user-defined>
    <meta:user-defined meta:name="DC.title">Mededeling opruimen gezonken vaartuig volgens de Wrakkenwet aan Haparandasteiger 13 te Amsterdam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145</meta:user-defined>
    <meta:user-defined meta:name="OVERHEIDop.GmbID/DC.identifier">gmb-2026-154145</meta:user-defined>
    <meta:user-defined meta:name="OVERHEIDop.versieInformatie"/>
  </office:meta>
</office:document-meta>
</file>