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5403_20260325-072131i9596c9b6-7e7c-4c76-bf72-8b780ce537e4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De Wittenkade 92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5403</text:p>
            <text:p text:style-name="common-al">
            <text:span text:style-name="nadrukvet">Naam vaartuig</text:span>: los genietos</text:p>
            <text:p text:style-name="common-al">
            <text:span text:style-name="nadrukvet">Lengte</text:span>: 6.00 meter</text:p>
            <text:p text:style-name="common-al">
            <text:span text:style-name="nadrukvet">Vignet</text:span>: -</text:p>
            <text:p text:style-name="common-al">
            <text:span text:style-name="nadrukvet">Vaarweg</text:span>: Kostverlorenvaart</text:p>
            <text:p text:style-name="common-al">
            <text:span text:style-name="nadrukvet">Locatie</text:span>: De Wittenkade 92, 1051 AK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213.29999999999998mm"><draw:image xlink:href="Pictures/PPNT2026-5403_20260325-072131i9596c9b6-7e7c-4c76-bf72-8b780ce537e4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126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2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12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5403</meta:user-defined>
    <dc:language>nl</dc:language>
    <meta:user-defined meta:name="OVERHEIDop.locatietype/OVERHEIDop.gebiedsmarkering">Adres</meta:user-defined>
    <meta:user-defined meta:name="DC.title">Mededeling opruimen gezonken vaartuig volgens de Wrakkenwet aan De Wittenkade 92 te Amsterdam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126</meta:user-defined>
    <meta:user-defined meta:name="OVERHEIDop.GmbID/DC.identifier">gmb-2026-154126</meta:user-defined>
    <meta:user-defined meta:name="OVERHEIDop.versieInformatie"/>
  </office:meta>
</office:document-meta>
</file>