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12-03-2026 00:00 hebben wij een aanvraag ontvangen voor het houden van een evenement (Twentse Rolstoel4Daagse van 27 t/m 31 juli 2026) op het adres Langestraat 73 7491AB Delden. Deze aanvraag staat ingeschreven onder zaaknummer 0000108269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last-al">Het betreft hier uitsluitend een kennisgeving. De plannen worden (nog) niet bekend gemaakt. Eventuele bezwaren kunnen pas worden ingediend nadat over de plannen is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153539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3539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3539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Hof van Twente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0001082692</meta:user-defined>
    <meta:user-defined meta:name="DCTERMS.abstract">het houden van een evenement (Twentse Rolstoel4Daagse van 27 t/m 31 juli 2026)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p 12-03-2026 00:00 hebben wij een aanvraag ontvangen voor het houden van een evenement (Twentse Rolstoel4Daagse van 27 t/m 31 juli 2026) op het adres Langestraat 73 7491AB Delden. Deze aanvraag staat ingeschreven onder zaaknummer 00001082692.</meta:user-defined>
    <meta:user-defined meta:name="DCTERMS.W3CDTF/DCTERMS.available">2026-04-01</meta:user-defined>
    <meta:user-defined meta:name="DCTERMS.W3CDTF/OVERHEIDop.jaargang">2026</meta:user-defined>
    <meta:user-defined meta:name="OVERHEIDop.publicationIssue">153539</meta:user-defined>
    <meta:user-defined meta:name="OVERHEIDop.GmbID/DC.identifier">gmb-2026-153539</meta:user-defined>
    <meta:user-defined meta:name="OVERHEIDop.versieInformatie"/>
  </office:meta>
</office:document-meta>
</file>