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arkeerverbod en wegslepen van auto's rondom de markt op 17, 18, 21, 22, 24 en 25 april</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Parkeerverbod en wegslepen van auto's rondom de markt op 17, 18, 21, 22, 24 en 25 april</text:span> </text:p>
            <text:p text:style-name="al">Vanwege de kermis en de markt geldt er een parkeerverbod op de parkeerterreinen rondom het Marktplein op 17, 18, 21, 22, 24 en 25 april 2026. De markt wordt al de dag ervoor opgebouwd op de parkeerterreinen.</text:p>
            <text:p text:style-name="al">Op 17, 21 en 24 april 2026 worden auto's vanaf 12.00 uur weggesleept. Op 18, 22 en 25 april worden auto's van 00.00 uur tot 18.30 uur weggesleept. </text:p>
            <text:p text:style-name="al">Vergunninghouders kunnen elders in het schilgebied parkeren. Bezoekers aan de markt kunnen terecht in de openbare parkeergarages.</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153533</text:span><text:line-break/><text:date style:data-style-name="dag" text:fixed="true" text:date-value="2026-04-02"/><text:line-break/><text:date style:data-style-name="jaar" text:fixed="true" text:date-value="2026-04-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3533</text:span><text:date style:data-style-name="nicedate" text:fixed="true" text:date-value="2026-04-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3533</text:span><text:date style:data-style-name="nicedate" text:fixed="true" text:date-value="2026-04-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Hilversum</meta:user-defined>
    <meta:user-defined meta:name="OVERHEID.Informatietype/DC.type">officiële publicatie</meta:user-defined>
    <meta:user-defined meta:name="OVERHEIDop.Rubriek/DC.type">overige overheidsinformatie</meta:user-defined>
    <meta:user-defined meta:name="OVERHEID.Gemeente/OVERHEID.authority">Hilversum</meta:user-defined>
    <meta:user-defined meta:name="OVERHEID.Gemeente/DCTERMS.publisher">Hilversum</meta:user-defined>
    <meta:user-defined meta:name="OVERHEID.TaxonomieBeleidsagendaDecentraal/OVERHEID.category">Openbare orde en veiligheid | Organisatie en beleid</meta:user-defined>
    <dc:language>nl</dc:language>
    <meta:user-defined meta:name="OVERHEIDop.locatietype/OVERHEIDop.gebiedsmarkering">Gemeente</meta:user-defined>
    <meta:user-defined meta:name="DC.title">Parkeerverbod en wegslepen van auto's rondom de markt op 17, 18, 21, 22, 24 en 25 april</meta:user-defined>
    <meta:user-defined meta:name="DCTERMS.W3CDTF/DCTERMS.available">2026-04-02</meta:user-defined>
    <meta:user-defined meta:name="DCTERMS.W3CDTF/OVERHEIDop.jaargang">2026</meta:user-defined>
    <meta:user-defined meta:name="OVERHEIDop.publicationIssue">153533</meta:user-defined>
    <meta:user-defined meta:name="OVERHEIDop.GmbID/DC.identifier">gmb-2026-153533</meta:user-defined>
    <meta:user-defined meta:name="OVERHEIDop.versieInformatie"/>
  </office:meta>
</office:document-meta>
</file>