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lgemene Plaatselijke verordening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lgemene Plaatselijke verordening </text:span> </text:p>
            <text:p text:style-name="al">
            <text:span text:style-name="nadrukcur">Verleende aanvraag ingebruikname openbare grond met kenmerknummer 1955215 en verzenddatum: 02 april 2026;</text:span>
          </text:p>
            <text:p text:style-name="al"/>
            <text:list text:style-name="id1-3-2-2-1-4">
              <text:list-item text:style-override="id1-3-2-2-1-4-1">
                <text:number>1.</text:number>
                <text:p text:style-name="al">locatie fietsenstalling Langgewenst naast Mout. Deze grote fietsenstalling komt te vervallen vanaf 13 april. Deze fietsenstalling gaat weg voor het bouwen van de Gooische Bierbrouwerij. Fietsen worden vanaf 13 april verplaatst naar P-Zeedijk 32. Eigenaren hebben 3 maanden de tijd om hun fiets op afspraak op te halen. Kosten voor het ophalen van de fiets is €15,00. Ophalen van de fietsen kan per 13 april 2026 tot en met 13 juni 2026. Na deze datum is de fiets niet meer op te halen.</text:p>
              </text:list-item>
            </text:list>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53522</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522</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3522</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ilversum</meta:user-defined>
    <meta:user-defined meta:name="OVERHEID.Informatietype/DC.type">officiële publicatie</meta:user-defined>
    <meta:user-defined meta:name="OVERHEIDop.Rubriek/DC.type">overige overheidsinformatie</meta:user-defined>
    <meta:user-defined meta:name="OVERHEID.Gemeente/OVERHEID.authority">Hilversum</meta:user-defined>
    <meta:user-defined meta:name="OVERHEID.Gemeente/DCTERMS.publisher">Hilversu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Algemene Plaatselijke verordening</meta:user-defined>
    <meta:user-defined meta:name="DCTERMS.W3CDTF/DCTERMS.available">2026-04-02</meta:user-defined>
    <meta:user-defined meta:name="DCTERMS.W3CDTF/OVERHEIDop.jaargang">2026</meta:user-defined>
    <meta:user-defined meta:name="OVERHEIDop.publicationIssue">153522</meta:user-defined>
    <meta:user-defined meta:name="OVERHEIDop.GmbID/DC.identifier">gmb-2026-153522</meta:user-defined>
    <meta:user-defined meta:name="OVERHEIDop.versieInformatie"/>
  </office:meta>
</office:document-meta>
</file>