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TAM-Omgevingsplan K.R. Poststraat 12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raad van de gemeente Heerenveen op 5 maart 2026 het TAM-Omgevingsplan K.R. Poststraat 12 Heerenveen heeft vastgesteld.</text:p>
            <text:p text:style-name="common-al">Dit TAM-omgevingsplan voorziet in het realiseren van 58 appartementen op de locatie van het kantoorgebouw van KPN aan de K.R. Poststraat 12 te Heerenveen. Hiertoe wordt de bestaande bebouwing grotendeels gesloopt. Een deel blijft gehandhaafd voor KPN-activiteiten en ook de zendmast blijft behouden. Het betreft koopappartementen die worden gerealiseerd ten behoeve van de doelgroep starters en senioren. </text:p>
            <text:p text:style-name="common-al">Dit plan ziet op wijziging van het omgevingsplan. Dit besluit heeft de vorm van een TAM-omgevingsplan. Dat wil zeggen dat de IMRO-standaarden zijn toegepast. Een TAM-omgevingsplan wijzigt het omgevingsplan juridisch, maar de regels worden niet zichtbaar in het omgevingsplan verwerkt. Om de wijzigingen in het omgevingsplan te kunnen zien, moet zowel het omgevingsplan als het besluit tot wijziging worden bekeken.</text:p>
            <text:p text:style-name="common-al">
            <text:span text:style-name="nadrukvet">Inzage </text:span>(beroepstermijn)</text:p>
            <text:p text:style-name="common-al">Met ingang van vrijdag 3 april 2026 ligt het TAM-omgevingsplan voor een periode van zes weken ter inzage.</text:p>
            <text:p text:style-name="common-al">1. Het besluit tot wijziging van het omgevingsplan kan worden gezien op de website www.ruimtelijkeplannen.nl. Bij het openen van deze website krijgt u de vraag of u naar het omgevingsloket wil gaan of naar <text:a xlink:href="http://www.ruimtelijkeplannen.nl" xlink:type="simple">www.ruimtelijkeplannen.nl</text:a>. U kiest hier voor <text:a xlink:href="http://www.ruimtelijkeplannen.nl" xlink:type="simple">www.ruimtelijkeplannen.nl</text:a>. Op deze website selecteert u het tabblad ‘Bestemmingsplannen’, waarna u de mogelijkheid heeft het besluit op te roepen via het invullen van de locatie, de naam of het planID-nummer NL.IMRO.0074.TAM22DKPNlocatieHV-VG01 van het besluit.</text:p>
            <text:p text:style-name="common-al">2. Het besluit kan gedurende de hiervoor genoemde termijn, tijdens openingsuren, op afspraak (www.heerenveen.nl of 14 0513), ook worden ingezien bij de receptie van het gemeentehuis, Crackstraat 2 te Heerenveen.</text:p>
            <text:p text:style-name="common-al">3. Op de website van de gemeente: <text:a xlink:href="https://www.heerenveen.nl/actueel/ter-inzage/" xlink:type="simple">https://www.heerenveen.nl/actueel/ter-inzage/</text:a>.</text:p>
            <text:p text:style-name="common-al">
            <text:span text:style-name="nadrukvet">Beroep instellen</text:span>
          </text:p>
            <text:p text:style-name="common-al">Belanghebbenden die een zienswijze hebben ingebracht kunnen gedurende de beroepstermijn beroep instellen. Belanghebbenden aan wie redelijkerwijs niet kan worden verweten dat er geen zienswijzen naar voren zijn gebracht op het ontwerp TAM-omgevingsplan of belanghebbenden die geen zienswijze hebben ingediend maar een zogenaamd milieubelang hebben, kunnen ook gedurende de termijn dat het plan ter inzage ligt tegen het vastgestelde TAM-omgevingsplan beroep instellen. Beroepschriften moeten worden gericht aan de Afdeling bestuursrechtspraak van de Raad van State, Postbus 20019, 2500 EA, Den Haag.</text:p>
            <text:p text:style-name="common-al">
            <text:span text:style-name="nadrukvet">Inwerkingtreding</text:span>
            <text:span text:style-name="nadrukvet">TAM-omgevingsplan en verzoek om voorlopige voorziening</text:span>
          </text:p>
            <text:p text:style-name="common-al">Het TAM-omgevingsplan treedt in werking vier weken nadat het ter inzage is gelegd. Het indienen van een beroep betekent niet dat het omgevingsplan niet in werking treedt. Om dit laatste te bereiken kan tevens een verzoek om een voorlopige voorziening (schorsing) worden ingediend bij de voorzitter van de Afdeling bestuursrechtspraak van de Raad van State. </text:p>
            <text:p text:style-name="common-al">
            <text:span text:style-name="nadrukvet">Griffierecht</text:span>
          </text:p>
            <text:p text:style-name="last-al">Voor zowel het indienen van een beroepschrift als een verzoek om voorlopige voorziening zal de griffier van de Afdeling bestuursrechtspraak van de Raad van State een griffierecht (kosten) in rekening bre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3110</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110</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110</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2/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TAM22DKPNlocatieHV-VG01</meta:user-defined>
    <meta:user-defined meta:name="OVERHEIDop.Plansoort/OVERHEIDop.plansoort">bestemmings- of omgevingsplan</meta:user-defined>
    <dc:language>nl</dc:language>
    <meta:user-defined meta:name="OVERHEIDop.locatietype/OVERHEIDop.gebiedsmarkering">Adres</meta:user-defined>
    <meta:user-defined meta:name="DC.title">Vastgesteld TAM-Omgevingsplan K.R. Poststraat 12 Heerenveen</meta:user-defined>
    <meta:user-defined meta:name="DCTERMS.W3CDTF/DCTERMS.available">2026-04-02</meta:user-defined>
    <meta:user-defined meta:name="DCTERMS.W3CDTF/OVERHEIDop.jaargang">2026</meta:user-defined>
    <meta:user-defined meta:name="OVERHEIDop.publicationIssue">153110</meta:user-defined>
    <meta:user-defined meta:name="OVERHEIDop.GmbID/DC.identifier">gmb-2026-153110</meta:user-defined>
    <meta:user-defined meta:name="OVERHEIDop.versieInformatie"/>
  </office:meta>
</office:document-meta>
</file>