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auriergracht 47E 1016R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Lauriergracht 47E 1016RG Amsterdam</text:p>
            <text:p text:style-name="common-al">Datum ontvangst: 29-03-2026 00:00</text:p>
            <text:p text:style-name="common-al">Zaaknummer: Z2026-01396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3076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07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076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396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auriergracht 47E 1016RG Amsterdam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3076</meta:user-defined>
    <meta:user-defined meta:name="OVERHEIDop.GmbID/DC.identifier">gmb-2026-153076</meta:user-defined>
    <meta:user-defined meta:name="OVERHEIDop.versieInformatie"/>
  </office:meta>
</office:document-meta>
</file>