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prichten van 52 grondgebonden woningen in Deelgebied 4B in De Bongerd</text:p>
            <text:p text:style-name="common-al">Zaakadres:</text:p>
            <text:p text:style-name="common-al">Datum ontvangst: 26-03-2026 16:22</text:p>
            <text:p text:style-name="common-al">Zaaknummer: Z2026-013843</text:p>
            <text:p text:style-name="common-al">DSO-nummer: 202603260191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3038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3038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3038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3843</meta:user-defined>
    <meta:user-defined meta:name="DCTERMS.abstract">Nieuwbouw van 52 grondgebonden woningen in Deelgebied 4B in De Bonger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3038</meta:user-defined>
    <meta:user-defined meta:name="OVERHEIDop.GmbID/DC.identifier">gmb-2026-153038</meta:user-defined>
    <meta:user-defined meta:name="OVERHEIDop.versieInformatie"/>
  </office:meta>
</office:document-meta>
</file>