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lnis, Gagelweg instellen éénrichtingsverkeer zaterdag 4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terdag 4 april 2026 vindt op het perceel Gagelweg 3 in Wilnis het tentfeest Gekke Beesten Feest plaats.</text:p>
            <text:p text:style-name="common-al">Voor dit evenement wordt éénrichtingsverkeer ingesteld op de Gagelweg richting de N212 in Wilnis op zaterdag 4 april 2026 tussen 20.00 uur en zondag 5 april 05.00 uur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Mijdrecht, 30 maart 2026</text:span>
            <text:span text:style-name="datum"/>
          </text:p>
          </text:section>
          <text:section text:name="ondertekening_id1-3-2-2-2">
            <text:p><text:span text:style-name="functie">Medewerker team Veiligheid,</text:span></text:p>
            <text:p><text:span text:style-name="deze">Namens deze:</text:span></text:p>
            <text:p><text:span text:style-name="ondertekening_naam">
            <text:span text:style-name="voornaam">T. Versteeg-Plomp</text:span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153034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034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3034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De Ronde Venen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Wilnis, Gagelweg instellen éénrichtingsverkeer zaterdag 4 april 2026</meta:user-defined>
    <meta:user-defined meta:name="DCTERMS.W3CDTF/DCTERMS.available">2026-04-03</meta:user-defined>
    <meta:user-defined meta:name="DCTERMS.W3CDTF/OVERHEIDop.jaargang">2026</meta:user-defined>
    <meta:user-defined meta:name="OVERHEIDop.publicationIssue">153034</meta:user-defined>
    <meta:user-defined meta:name="OVERHEIDop.GmbID/DC.identifier">gmb-2026-153034</meta:user-defined>
    <meta:user-defined meta:name="OVERHEIDop.versieInformatie"/>
  </office:meta>
</office:document-meta>
</file>