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VERKOOP</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span text:style-name="nadrukvet">Objectinformatie</text:span>
          </text:p>
            <text:p text:style-name="al">Adres: Van Dieststraat 22 A 3082 TC Rotterdam</text:p>
            <text:p text:style-name="al">Kadastraal bekend: Gemeente Charlois, sectie B, complexaanduiding 6691-A, appartementsindex 1</text:p>
            <text:p text:style-name="al">Rechtgevende op: a. de bevoegdheid tot het uitsluitend gebruik van de woning op de begane grond met voor- en achtergelegen tuin en verder toebehoren, plaatselijk bekend te (3082 TC) Rotterdam, Van Dieststraat 22 A; alsmede </text:p>
            <text:p text:style-name="al">b. het een/derde (1/3e) onverdeelde aandeel in de gemeenschap, bestaande uit het zich op die grond bevindende gebouw, staande en gelegen aan de Van Dieststraat 22 A en 22 B te Rotterdam, ten tijde van de splitsing in appartementsrechten kadastraal bekend gemeente Charlois, sectie B, nummer 5788, groot eenhonderdvijfendertig vierkante meter (135 m2). </text:p>
            <text:p text:style-name="al"/>
            <text:p text:style-name="al">
            <text:span text:style-name="nadrukvet">Voornemen tot aangaan overeenkomst</text:span>
          </text:p>
            <text:p text:style-name="al">De gemeente Rotterdam is voornemens het appartementsrecht, zoals hierboven beschreven, te verkopen aan de eigenaar van App A2, gelegen aan Van Dieststraat 22 B in het kader van "Samenvoegen en vergroten van woningen in Rotterdam Zuid."</text:p>
            <text:p text:style-name="al"/>
            <text:p text:style-name="al">
            <text:span text:style-name="nadrukvet">Aangrenzend eigenaar als enige serieuze gegadigde</text:span>
          </text:p>
            <text:p text:style-name="al">Naar het oordeel van de gemeente is de aangrenzend eigenaar de enige serieuze gegadigde voor de aankoop van het betreffende appartementsrecht, in lijn met het project "Grondige aanpak NPRZ” </text:p>
            <text:p text:style-name="al"/>
            <text:p text:style-name="al">
            <text:span text:style-name="nadrukondlijn">Bouwkundige samenvoeging </text:span>
          </text:p>
            <text:p text:style-name="al">In het kader van ““Grondige aanpak NPRZ” verkoopt de gemeente het Verkochte aan Koper, onder de voorwaarde dat het Verkochte bouwkundig en juridisch wordt samengevoegd met App A2;</text:p>
            <text:p text:style-name="al"/>
            <text:p text:style-name="al">
            <text:span text:style-name="nadrukondlijn">Voorwaarden verkoop</text:span>
          </text:p>
            <text:p text:style-name="al">- Er geldt een vijftienjarige zelfbewoningsplicht (verhuurverbod) voor het verkochte;</text:p>
            <text:p text:style-name="al">- De te verkopen woning is onderhevig aan een samenvoegverplichting als onderdeel van het project "“Grondige aanpak NPRZ” verkoopt;</text:p>
            <text:p text:style-name="al">- Vijftien jaar na de Overdrachtsdatum mag de eigenaar van de samengevoegde woning (Verkochte en App A2) deze niet splitsen of voor kamerbewoning gebruiken zonder toestemming van de Gemeente;</text:p>
            <text:p text:style-name="al"/>
            <text:p text:style-name="al">Gelet op het voorgaande is de gemeente van oordeel dat er op grond van objectieve, redelijke en toetsbare criteria slechts één serieuze gegadigde in aanmerking komt voor het appartementsrecht. Ten overvloede zij erop gewezen dat de gemeente daarbij een ruime mate van beleidsvrijheid toekomt.</text:p>
            <text:p text:style-name="al"/>
            <text:p text:style-name="al">
            <text:span text:style-name="nadrukvet">Vervaltermijn</text:span>
          </text:p>
            <text:p text:style-name="al">Indien u zich niet kunt verenigen met dit voornemen dient u dit uiterlijk 21 april 2026 kenbaar te maken door middel van een gemotiveerd bericht aan <text:a xlink:href="mailto:DispositieSO@rotterdam.nl" xlink:type="simple"><text:span text:style-name="nadrukvet">DispositieSO@rotterdam.nl</text:span></text:a>, onder vermelding van “Reactie op voornemen tot aangaan overeenkomst Van Dieststraat 22A”. Bij gebreke van een tijdig en gemotiveerd bericht vervalt het recht tegen al het voornoemde in rechte op te komen en/of daarop enige vordering tot schadevergoeding of welke andere aanspraak dan ook te baseren, althans heeft u uw rechten daarop verwerkt. De Gemeente en de potentiële koper zouden immers onredelijk worden benadeeld indien pas na deze (duidelijk kenbaar gemaakte) termijn alsnog tegen het voornemen respectievelijk het aangaan van de overeenkomst zou worden opgekomen.</text:p>
            <text:p text:style-name="al"/>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53008</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008</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008</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 VERKOOP</meta:user-defined>
    <meta:user-defined meta:name="DCTERMS.W3CDTF/DCTERMS.available">2026-04-01</meta:user-defined>
    <meta:user-defined meta:name="DCTERMS.W3CDTF/OVERHEIDop.jaargang">2026</meta:user-defined>
    <meta:user-defined meta:name="OVERHEIDop.publicationIssue">153008</meta:user-defined>
    <meta:user-defined meta:name="OVERHEIDop.GmbID/DC.identifier">gmb-2026-153008</meta:user-defined>
    <meta:user-defined meta:name="OVERHEIDop.versieInformatie"/>
  </office:meta>
</office:document-meta>
</file>