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27 januari 2026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20 januari 2026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12 januari 2026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Gerdo van Grootheest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5246</text:span><text:line-break/><text:date style:data-style-name="dag" text:fixed="true" text:date-value="2026-01-14"/><text:line-break/><text:date style:data-style-name="jaar" text:fixed="true" text:date-value="2026-0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46</text:span><text:date style:data-style-name="nicedate" text:fixed="true" text:date-value="2026-0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46</text:span><text:date style:data-style-name="nicedate" text:fixed="true" text:date-value="2026-0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1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dinsdagavond 27 januari 2026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6-01-14</meta:user-defined>
    <meta:user-defined meta:name="DCTERMS.W3CDTF/OVERHEIDop.jaargang">2026</meta:user-defined>
    <meta:user-defined meta:name="OVERHEIDop.publicationIssue">15246</meta:user-defined>
    <meta:user-defined meta:name="OVERHEIDop.GmbID/DC.identifier">gmb-2026-15246</meta:user-defined>
    <meta:user-defined meta:name="OVERHEIDop.versieInformatie"/>
  </office:meta>
</office:document-meta>
</file>