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toepassen van grond, H.M. Brouwerstraat 1, 9672 AG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26/03/2026, melding toepassen van grond, H.M. Brouwerstraat 1, 9672 AG Winschoten.</text:p>
            <text:p text:style-name="common-al"/>
            <text:p text:style-name="common-al">Winschoten, 1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52376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7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7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toepassen van grond, H.M. Brouwerstraat 1, 9672 AG Winscho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376</meta:user-defined>
    <meta:user-defined meta:name="OVERHEIDop.GmbID/DC.identifier">gmb-2026-152376</meta:user-defined>
    <meta:user-defined meta:name="OVERHEIDop.versieInformatie"/>
  </office:meta>
</office:document-meta>
</file>