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rwei 16, 8508 RC Delfstrahuizen: melding plaatsen van een propaan tank. (Z.87461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plaatsen van een propaan tank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52360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360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360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74618</meta:user-defined>
    <dc:language>nl</dc:language>
    <meta:user-defined meta:name="OVERHEIDop.locatietype/OVERHEIDop.gebiedsmarkering">Punt</meta:user-defined>
    <meta:user-defined meta:name="DC.title">Marwei 16, 8508 RC Delfstrahuizen: melding plaatsen van een propaan tank. (Z.874618)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2360</meta:user-defined>
    <meta:user-defined meta:name="OVERHEIDop.GmbID/DC.identifier">gmb-2026-152360</meta:user-defined>
    <meta:user-defined meta:name="OVERHEIDop.versieInformatie"/>
  </office:meta>
</office:document-meta>
</file>