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melding milieubelastende activiteiten (Bal), graven in de bodem (verontreinigd), Hamdijk 9, 9693 TB Bad Nieuwescha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milieumelding is ontvangen:</text:p>
            <text:p text:style-name="common-al"/>
            <text:p text:style-name="common-al">- 24/03/2026, melding graven in de bodem (verontreinigd), Hamdijk 9, 9693 TB Bad Nieuweschans.</text:p>
            <text:p text:style-name="common-al"/>
            <text:p text:style-name="common-al">Winschoten, 1 april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152305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2305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2305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Oldambt, ontvangen melding milieubelastende activiteiten (Bal), graven in de bodem (verontreinigd), Hamdijk 9, 9693 TB Bad Nieuweschans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2305</meta:user-defined>
    <meta:user-defined meta:name="OVERHEIDop.GmbID/DC.identifier">gmb-2026-152305</meta:user-defined>
    <meta:user-defined meta:name="OVERHEIDop.versieInformatie"/>
  </office:meta>
</office:document-meta>
</file>