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Jacob van Lennepstraat 120C 1053J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Jacob van Lennepstraat 120C 1053JR Amsterdam</text:p>
            <text:p text:style-name="common-al">Datum ontvangst: 27-03-2026 00:00</text:p>
            <text:p text:style-name="common-al">Zaaknummer: Z2026-013930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2214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214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2214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393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Jacob van Lennepstraat 120C 1053JR Amsterdam</meta:user-defined>
    <meta:user-defined meta:name="DCTERMS.W3CDTF/DCTERMS.available">2026-04-01</meta:user-defined>
    <meta:user-defined meta:name="DCTERMS.W3CDTF/OVERHEIDop.jaargang">2026</meta:user-defined>
    <meta:user-defined meta:name="OVERHEIDop.publicationIssue">152214</meta:user-defined>
    <meta:user-defined meta:name="OVERHEIDop.GmbID/DC.identifier">gmb-2026-152214</meta:user-defined>
    <meta:user-defined meta:name="OVERHEIDop.versieInformatie"/>
  </office:meta>
</office:document-meta>
</file>