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 en slopen pand, Hoofdstraat 84 en 86, 9686 PG Beert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24/03/2026, verwijderen asbest en slopen pand, Hoofdstraat 84 en 86, 9686 PG Beerta.</text:p>
            <text:p text:style-name="common-al"/>
            <text:p text:style-name="common-al">Winschoten, 1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2076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 en slopen pand, Hoofdstraat 84 en 86, 9686 PG Beerta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076</meta:user-defined>
    <meta:user-defined meta:name="OVERHEIDop.GmbID/DC.identifier">gmb-2026-152076</meta:user-defined>
    <meta:user-defined meta:name="OVERHEIDop.versieInformatie"/>
  </office:meta>
</office:document-meta>
</file>