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Gustav Mahlerlaan 3000 Amsterdam , 112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0378</text:p>
            <text:p text:style-name="common-al">DSO nummer: 2026032500439</text:p>
            <text:p text:style-name="common-al">Ontvangstdatum melding: 25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2045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04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04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0378</meta:user-defined>
    <meta:user-defined meta:name="DCTERMS.abstract">261011050-1 Amstelveenseweg thv nr. 594 te Amsterdam (ow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Gustav Mahlerlaan 3000 Amsterdam , 112 meter richting ooste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2045</meta:user-defined>
    <meta:user-defined meta:name="OVERHEIDop.GmbID/DC.identifier">gmb-2026-152045</meta:user-defined>
    <meta:user-defined meta:name="OVERHEIDop.versieInformatie"/>
  </office:meta>
</office:document-meta>
</file>