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Groenestein 12B, 2394AV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aart 2026 heeft de Omgevingsdienst Midden-Holland (ODMH) namens de gemeente Alphen aan den Rijn een melding ontvangen ter plaatse van de Groenestein 12B, 2394AV Hazerswoude-Rijndijk.</text:p>
            <text:p text:style-name="common-al">Het gaat over het opslaan van gevaarlijke stoffen in een voorziening.</text:p>
            <text:p text:style-name="common-al">De melding heeft kenmerk 2026-00008347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152026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2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2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lphen aan den Rij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08347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Groenestein 12B, 2394AV Hazerswoude-Rijndijk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2026</meta:user-defined>
    <meta:user-defined meta:name="OVERHEIDop.GmbID/DC.identifier">gmb-2026-152026</meta:user-defined>
    <meta:user-defined meta:name="OVERHEIDop.versieInformatie"/>
  </office:meta>
</office:document-meta>
</file>