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bome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Sinds 2004 is in de gemeenteraad besloten om geen kapvergunningen meer uit te geven. Toch moeten we soms bomen in de openbare ruimte kappen of verplanten. Daar maken we melding van. Er kan geen bezwaar tegen worden gemaakt. Dit staat in de "Intrekking Boomverordening". Hieronder maken we bekend over welke bomen het gaat.</text:p>
            <text:p text:style-name="al">
            <text:span text:style-name="nadrukvet">IJssellaan: </text:span>Hier wordt door aannemer ERA gewerkt aan het woningbouwproject Scheldeburen. Hier staan twee iepen en twee haagbeuken. Deze bomen kunnen daar door de nieuwbouw niet blijven staan. Wel worden de bomen nog ecologisch geïnspecteerd. Het werk vindt plaats op 2 april in projectgebied. Daardoor verwachten we geen overlast voor de omgeving. In het bouwproject komt nieuwe beplanting.</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150772</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72</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0772</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2/xml/MC-DRP-OverigeInformatie-Web-CB.xml</meta:user-defined>
    <meta:user-defined meta:name="OVERHEID.Gemeente/DC.creator">Bergen op Zoom</meta:user-defined>
    <meta:user-defined meta:name="OVERHEID.Informatietype/DC.type">officiële publicatie</meta:user-defined>
    <meta:user-defined meta:name="OVERHEIDop.Rubriek/DC.type">overige overheidsinformatie</meta:user-defined>
    <meta:user-defined meta:name="OVERHEID.Gemeente/OVERHEID.authority">Bergen op Zoom</meta:user-defined>
    <meta:user-defined meta:name="OVERHEID.Gemeente/DCTERMS.publisher">Bergen op Zoom</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Bekendmaking bomen</meta:user-defined>
    <meta:user-defined meta:name="DCTERMS.W3CDTF/DCTERMS.available">2026-04-01</meta:user-defined>
    <meta:user-defined meta:name="DCTERMS.W3CDTF/OVERHEIDop.jaargang">2026</meta:user-defined>
    <meta:user-defined meta:name="OVERHEIDop.publicationIssue">150772</meta:user-defined>
    <meta:user-defined meta:name="OVERHEIDop.GmbID/DC.identifier">gmb-2026-150772</meta:user-defined>
    <meta:user-defined meta:name="OVERHEIDop.versieInformatie"/>
  </office:meta>
</office:document-meta>
</file>