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3-25140530iada09cec-2327-4b63-b2d6-bfc9ff8abdfc.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1-3">
      <text:list-level-style-number style:num-format="" style:num-prefix="A1." text:level="1" text:start-value="1">
        <style:list-level-properties text:min-label-width="10mm"/>
      </text:list-level-style-number>
      <text:list-level-style-number style:num-format="" style:num-prefix="A1." text:level="2">
        <style:list-level-properties text:min-label-width="10mm" text:space-before="10mm"/>
      </text:list-level-style-number>
    </text:list-style>
    <text:list-style style:name="id1-3-2-2-2-4-1-3-1">
      <text:list-level-style-number style:num-format="" style:num-prefix="A1." text:level="1" text:start-value="1">
        <style:list-level-properties text:min-label-width="10mm"/>
      </text:list-level-style-number>
      <text:list-level-style-number style:num-format="" style:num-prefix="A1." text:level="2">
        <style:list-level-properties text:min-label-width="10mm" text:space-before="10mm"/>
      </text:list-level-style-number>
    </text:list-style>
    <text:list-style style:name="id1-3-2-2-2-4-1-3-2">
      <text:list-level-style-number style:num-format="" style:num-prefix="A2." text:level="1" text:start-value="2">
        <style:list-level-properties text:min-label-width="10mm"/>
      </text:list-level-style-number>
      <text:list-level-style-number style:num-format="" style:num-prefix="A2." text:level="2">
        <style:list-level-properties text:min-label-width="10mm" text:space-before="10mm"/>
      </text:list-level-style-number>
    </text:list-style>
    <text:list-style style:name="id1-3-2-2-2-4-1-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1-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1-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1-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1-3-3">
      <text:list-level-style-number style:num-format="" style:num-prefix="A3." text:level="1" text:start-value="3">
        <style:list-level-properties text:min-label-width="10mm"/>
      </text:list-level-style-number>
      <text:list-level-style-number style:num-format="" style:num-prefix="A3." text:level="2">
        <style:list-level-properties text:min-label-width="10mm" text:space-before="10mm"/>
      </text:list-level-style-number>
    </text:list-style>
    <text:list-style style:name="id1-3-2-2-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2-3">
      <text:list-level-style-number style:num-format="" style:num-prefix="B1." text:level="1" text:start-value="1">
        <style:list-level-properties text:min-label-width="10mm"/>
      </text:list-level-style-number>
      <text:list-level-style-number style:num-format="" style:num-prefix="B1." text:level="2">
        <style:list-level-properties text:min-label-width="10mm" text:space-before="10mm"/>
      </text:list-level-style-number>
    </text:list-style>
    <text:list-style style:name="id1-3-2-2-2-4-2-3-1">
      <text:list-level-style-number style:num-format="" style:num-prefix="B1." text:level="1" text:start-value="1">
        <style:list-level-properties text:min-label-width="10mm"/>
      </text:list-level-style-number>
      <text:list-level-style-number style:num-format="" style:num-prefix="B1." text:level="2">
        <style:list-level-properties text:min-label-width="10mm" text:space-before="10mm"/>
      </text:list-level-style-number>
    </text:list-style>
    <text:list-style style:name="id1-3-2-2-2-4-2-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3-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2-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3-1-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1-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1-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2-3-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2-3-1-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1-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1-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2-3-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2-3-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2-3-2">
      <text:list-level-style-number style:num-format="" style:num-prefix="B2." text:level="1" text:start-value="2">
        <style:list-level-properties text:min-label-width="10mm"/>
      </text:list-level-style-number>
      <text:list-level-style-number style:num-format="" style:num-prefix="B2." text:level="2">
        <style:list-level-properties text:min-label-width="10mm" text:space-before="10mm"/>
      </text:list-level-style-number>
    </text:list-style>
    <text:list-style style:name="id1-3-2-2-2-4-2-3-2-3">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4-2-3-2-3-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4-2-3-2-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2-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2-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2-3-3">
      <text:list-level-style-number style:num-format="" style:num-prefix="B3." text:level="1" text:start-value="3">
        <style:list-level-properties text:min-label-width="10mm"/>
      </text:list-level-style-number>
      <text:list-level-style-number style:num-format="" style:num-prefix="B3." text:level="2">
        <style:list-level-properties text:min-label-width="10mm" text:space-before="10mm"/>
      </text:list-level-style-number>
    </text:list-style>
    <text:list-style style:name="id1-3-2-2-2-4-2-3-3-3">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4-2-3-3-3-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4-2-3-3-3-1-3">
      <text:list-level-style-bullet text:bullet-char="•" text:level="1">
        <style:list-level-properties text:min-label-width="10mm"/>
      </text:list-level-style-bullet>
    </text:list-style>
    <text:list-style style:name="id1-3-2-2-2-4-2-3-3-3-1-3-1">
      <text:list-level-style-bullet text:bullet-char="•" text:level="1">
        <style:list-level-properties text:min-label-width="10mm"/>
      </text:list-level-style-bullet>
    </text:list-style>
    <text:list-style style:name="id1-3-2-2-2-4-2-3-3-3-1-3-2">
      <text:list-level-style-bullet text:bullet-char="•" text:level="1">
        <style:list-level-properties text:min-label-width="10mm"/>
      </text:list-level-style-bullet>
    </text:list-style>
    <text:list-style style:name="id1-3-2-2-2-4-2-3-3-3-1-3-3">
      <text:list-level-style-bullet text:bullet-char="•" text:level="1">
        <style:list-level-properties text:min-label-width="10mm"/>
      </text:list-level-style-bullet>
    </text:list-style>
    <text:list-style style:name="id1-3-2-2-2-4-2-3-3-3-1-3-4">
      <text:list-level-style-bullet text:bullet-char="•" text:level="1">
        <style:list-level-properties text:min-label-width="10mm"/>
      </text:list-level-style-bullet>
    </text:list-style>
    <text:list-style style:name="id1-3-2-2-2-4-2-3-3-3-1-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3-3-1-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3-3-1-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2-3-3-3-2">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8">
      <text:list-level-style-bullet text:bullet-char="•" text:level="1">
        <style:list-level-properties text:min-label-width="10mm"/>
      </text:list-level-style-bullet>
    </text:list-style>
    <text:list-style style:name="id1-3-2-5-8-1">
      <text:list-level-style-bullet text:bullet-char="•" text:level="1">
        <style:list-level-properties text:min-label-width="10mm"/>
      </text:list-level-style-bullet>
    </text:list-style>
    <text:list-style style:name="id1-3-2-5-8-2">
      <text:list-level-style-bullet text:bullet-char="•" text:level="1">
        <style:list-level-properties text:min-label-width="10mm"/>
      </text:list-level-style-bullet>
    </text:list-style>
    <text:list-style style:name="id1-3-2-5-13">
      <text:list-level-style-bullet text:bullet-char="–" text:level="1">
        <style:list-level-properties text:min-label-width="10mm"/>
      </text:list-level-style-bullet>
    </text:list-style>
    <text:list-style style:name="id1-3-2-5-13-1">
      <text:list-level-style-bullet text:bullet-char="–" text:level="1">
        <style:list-level-properties text:min-label-width="10mm"/>
      </text:list-level-style-bullet>
    </text:list-style>
    <text:list-style style:name="id1-3-2-5-13-2">
      <text:list-level-style-bullet text:bullet-char="–" text:level="1">
        <style:list-level-properties text:min-label-width="10mm"/>
      </text:list-level-style-bullet>
    </text:list-style>
    <text:list-style style:name="id1-3-2-5-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2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2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2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2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style:style style:family="table-column" style:parent-style-name="colspec" style:name="id1-3-2-5-44-1-1">
      <style:table-column-properties style:rel-column-width="12*"/>
    </style:style>
    <style:style style:family="table-column" style:parent-style-name="colspec" style:name="id1-3-2-5-44-1-2">
      <style:table-column-properties style:rel-column-width="123*"/>
    </style:style>
    <text:list-style style:name="id1-3-2-5-44-1-3-2-2-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44-1-3-2-2-1-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44-1-3-2-2-1-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44-1-3-3-2-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44-1-3-3-2-1-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44-1-3-3-2-1-1-3">
      <text:list-level-style-bullet text:bullet-char="–" text:level="1">
        <style:list-level-properties text:min-label-width="10mm"/>
      </text:list-level-style-bullet>
    </text:list-style>
    <text:list-style style:name="id1-3-2-5-44-1-3-3-2-1-1-3-1">
      <text:list-level-style-bullet text:bullet-char="–" text:level="1">
        <style:list-level-properties text:min-label-width="10mm"/>
      </text:list-level-style-bullet>
    </text:list-style>
    <text:list-style style:name="id1-3-2-5-44-1-3-3-2-1-1-3-2">
      <text:list-level-style-bullet text:bullet-char="–" text:level="1">
        <style:list-level-properties text:min-label-width="10mm"/>
      </text:list-level-style-bullet>
    </text:list-style>
    <text:list-style style:name="id1-3-2-5-44-1-3-3-2-1-1-3-3">
      <text:list-level-style-bullet text:bullet-char="–" text:level="1">
        <style:list-level-properties text:min-label-width="10mm"/>
      </text:list-level-style-bullet>
    </text:list-style>
    <text:list-style style:name="id1-3-2-5-44-1-3-3-2-1-1-3-4">
      <text:list-level-style-bullet text:bullet-char="–" text:level="1">
        <style:list-level-properties text:min-label-width="10mm"/>
      </text:list-level-style-bullet>
    </text:list-style>
    <text:list-style style:name="id1-3-2-5-44-1-3-3-2-1-1-3-5">
      <text:list-level-style-bullet text:bullet-char="–" text:level="1">
        <style:list-level-properties text:min-label-width="10mm"/>
      </text:list-level-style-bullet>
    </text:list-style>
    <text:list-style style:name="id1-3-2-5-44-1-3-3-2-1-1-3-6">
      <text:list-level-style-bullet text:bullet-char="–" text:level="1">
        <style:list-level-properties text:min-label-width="10mm"/>
      </text:list-level-style-bullet>
    </text:list-style>
    <text:list-style style:name="id1-3-2-5-44-1-3-3-2-1-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44-1-3-3-2-1-2-3">
      <text:list-level-style-bullet text:bullet-char="–" text:level="1">
        <style:list-level-properties text:min-label-width="10mm"/>
      </text:list-level-style-bullet>
    </text:list-style>
    <text:list-style style:name="id1-3-2-5-44-1-3-3-2-1-2-3-1">
      <text:list-level-style-bullet text:bullet-char="–" text:level="1">
        <style:list-level-properties text:min-label-width="10mm"/>
      </text:list-level-style-bullet>
    </text:list-style>
    <text:list-style style:name="id1-3-2-5-44-1-3-3-2-1-2-3-2">
      <text:list-level-style-bullet text:bullet-char="–" text:level="1">
        <style:list-level-properties text:min-label-width="10mm"/>
      </text:list-level-style-bullet>
    </text:list-style>
    <text:list-style style:name="id1-3-2-5-44-1-3-3-2-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style:style style:family="table-column" style:parent-style-name="colspec" style:name="id1-3-2-5-48-1-1">
      <style:table-column-properties style:rel-column-width="12*"/>
    </style:style>
    <style:style style:family="table-column" style:parent-style-name="colspec" style:name="id1-3-2-5-48-1-2">
      <style:table-column-properties style:rel-column-width="123*"/>
    </style:style>
    <text:list-style style:name="id1-3-2-5-48-1-3-1-2-6">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48-1-3-1-2-6-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48-1-3-1-2-6-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48-1-3-1-2-6-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48-1-3-2-2-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48-1-3-2-2-1-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48-1-3-2-2-1-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48-1-3-2-2-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48-1-3-2-2-1-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style:style style:family="table-column" style:parent-style-name="colspec" style:name="id1-3-2-5-52-1-1">
      <style:table-column-properties style:rel-column-width="12*"/>
    </style:style>
    <style:style style:family="table-column" style:parent-style-name="colspec" style:name="id1-3-2-5-52-1-2">
      <style:table-column-properties style:rel-column-width="121*"/>
    </style:style>
    <text:list-style style:name="id1-3-2-5-52-1-3-3-2-3">
      <text:list-level-style-bullet text:bullet-char="–" text:level="1">
        <style:list-level-properties text:min-label-width="10mm"/>
      </text:list-level-style-bullet>
    </text:list-style>
    <text:list-style style:name="id1-3-2-5-52-1-3-3-2-3-1">
      <text:list-level-style-bullet text:bullet-char="–" text:level="1">
        <style:list-level-properties text:min-label-width="10mm"/>
      </text:list-level-style-bullet>
    </text:list-style>
    <text:list-style style:name="id1-3-2-5-52-1-3-3-2-3-2">
      <text:list-level-style-bullet text:bullet-char="–" text:level="1">
        <style:list-level-properties text:min-label-width="10mm"/>
      </text:list-level-style-bullet>
    </text:list-style>
    <text:list-style style:name="id1-3-2-5-52-1-3-3-2-3-3">
      <text:list-level-style-bullet text:bullet-char="–" text:level="1">
        <style:list-level-properties text:min-label-width="10mm"/>
      </text:list-level-style-bullet>
    </text:list-style>
    <text:list-style style:name="id1-3-2-5-52-1-3-3-2-3-4">
      <text:list-level-style-bullet text:bullet-char="–" text:level="1">
        <style:list-level-properties text:min-label-width="10mm"/>
      </text:list-level-style-bullet>
    </text:list-style>
    <text:list-style style:name="id1-3-2-5-52-1-3-3-2-3-5">
      <text:list-level-style-bullet text:bullet-char="–" text:level="1">
        <style:list-level-properties text:min-label-width="10mm"/>
      </text:list-level-style-bullet>
    </text:list-style>
    <text:list-style style:name="id1-3-2-5-52-1-3-3-2-3-6">
      <text:list-level-style-bullet text:bullet-char="–" text:level="1">
        <style:list-level-properties text:min-label-width="10mm"/>
      </text:list-level-style-bullet>
    </text:list-style>
    <text:list-style style:name="id1-3-2-5-52-1-3-3-2-3-7">
      <text:list-level-style-bullet text:bullet-char="–" text:level="1">
        <style:list-level-properties text:min-label-width="10mm"/>
      </text:list-level-style-bullet>
    </text:list-style>
    <text:list-style style:name="id1-3-2-5-52-1-3-3-2-3-8">
      <text:list-level-style-bullet text:bullet-char="–" text:level="1">
        <style:list-level-properties text:min-label-width="10mm"/>
      </text:list-level-style-bullet>
    </text:list-style>
    <text:list-style style:name="id1-3-2-5-52-1-3-3-2-3-9">
      <text:list-level-style-bullet text:bullet-char="–" text:level="1">
        <style:list-level-properties text:min-label-width="10mm"/>
      </text:list-level-style-bullet>
    </text:list-style>
    <style:style style:family="table-column" style:parent-style-name="colspec" style:name="id1-3-2-5-56-1-1">
      <style:table-column-properties style:rel-column-width="12*"/>
    </style:style>
    <style:style style:family="table-column" style:parent-style-name="colspec" style:name="id1-3-2-5-56-1-2">
      <style:table-column-properties style:rel-column-width="121*"/>
    </style:style>
    <text:list-style style:name="id1-3-2-5-56-1-3-2-2-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56-1-3-2-2-1-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56-1-3-2-2-1-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56-1-3-3-2-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56-1-3-3-2-1-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56-1-3-3-2-1-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56-1-3-3-2-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56-1-3-3-2-5-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56-1-3-3-2-5-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office:automatic-styles>
  <office:body>
    <office:text>
      <text:p text:style-name="new_page_staatscourant"/>
      <text:p text:style-name="single-kop-titel">Categorieënlijst bindend adviesrecht Deventer</text:p>
      <text:section text:name="regeling_id1-3-2" text:style-name="regeling">
        <text:section text:name="aanhef_id1-3-2-1" text:style-name="aanhef">
          <text:section text:name="preambule_id1-3-2-1-1" text:style-name="preambule">
            <text:p text:style-name="al">de raad van de gemeente Deventer;</text:p>
            <text:p text:style-name="al"/>
            <text:p text:style-name="al">gelezen het voorstel van burgemeester en wethouders van 27-01-2026, nummer 2025-1119;</text:p>
            <text:p text:style-name="al"/>
            <text:p text:style-name="al">overwegende dat:</text:p>
            <text:list text:style-name="id1-3-2-1-1-6">
              <text:list-item text:style-override="id1-3-2-1-1-6-1">
                <text:number>•</text:number>
                <text:p text:style-name="al">de raad zichzelf als adviseur kan aanwijzen bij aanvragen om omgevingsvergunning voor buitenplanse omgevingsplanactiviteiten;</text:p>
              </text:list-item>
              <text:list-item text:style-override="id1-3-2-1-1-6-2">
                <text:number>•</text:number>
                <text:p text:style-name="al">de raad een lijst van gevallen kan vaststellen waarvoor een bindend advies van de raad is vereist</text:p>
              </text:list-item>
            </text:list>
            <text:p text:style-name="al">gelet op:</text:p>
            <text:list text:style-name="id1-3-2-1-1-8">
              <text:list-item text:style-override="id1-3-2-1-1-8-1">
                <text:number>•</text:number>
                <text:p text:style-name="al">artikel 16.15a en 16.15b Omgevingswet</text:p>
              </text:list-item>
              <text:list-item text:style-override="id1-3-2-1-1-8-2">
                <text:number>•</text:number>
                <text:p text:style-name="al">artikel 4.21 Omgevingsbesluit</text:p>
              </text:list-item>
            </text:list>
            <text:p text:style-name="al">besluit vast te stellen:</text:p>
            <text:p text:style-name="al"/>
            <text:p text:style-name="al">
            <text:span text:style-name="nadrukvet">Categorieënlijst bindend adviesrecht Deventer</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it besluit wordt verstaan onder:</text:p>
            <text:list text:style-name="id1-3-2-2-1-3">
              <text:list-item text:style-override="id1-3-2-2-1-3-1">
                <text:number>a.</text:number>
                <text:p text:style-name="al">
                <text:span text:style-name="nadrukcur">detailhandel in volumineuze goederen</text:span>: detailhandel die vanwege de omvang van de gevoerde artikelen een groot oppervlak nodig heeft voor de uitstalling zoals verkoop van auto`s, boten, caravans, tuininrichting artikelen, grove bouwmaterialen, keukens, meubels en woninginrichting en sanitair.</text:p>
              </text:list-item>
              <text:list-item text:style-override="id1-3-2-2-1-3-2">
                <text:number>b.</text:number>
                <text:p text:style-name="al">
                <text:span text:style-name="nadrukcur">door de raad vastgesteld beleid</text:span>: het beleid dat de gemeenteraad heeft vastgesteld met betrekking tot de fysieke leefomgeving, anders dan de Omgevingsvisie.</text:p>
              </text:list-item>
              <text:list-item text:style-override="id1-3-2-2-1-3-3">
                <text:number>c.</text:number>
                <text:p text:style-name="al">
                <text:span text:style-name="nadrukcur">grootschalige detailhandel</text:span>: detailhandel van goederen in kleine hoeveelheden maar op grote verkoopoppervlakten.</text:p>
              </text:list-item>
              <text:list-item text:style-override="id1-3-2-2-1-3-4">
                <text:number>d.</text:number>
                <text:p text:style-name="al">
                <text:span text:style-name="nadrukcur">ondergeschikte aard</text:span>: ondergeschikte delen aan een gebouw zoals trappen, bordessen, funderingen, kelderingangen, overstekende daken, goten, luifels, balkons, balkonhekken, schoorstenen, liftopbouwen en andere ondergeschikte dakopbouwen.</text:p>
              </text:list-item>
            </text:list>
          </text:section>
          <text:section text:name="artikel_id1-3-2-2-2" text:style-name="artikel">
            <text:p text:style-name="artikel_kop_titel"><text:span text:style-name="artikel_kop_label">Artikel</text:span> <text:span text:style-name="artikel_kop_nr">2</text:span> Gevallen bindend advies </text:p>
            <text:p text:style-name="al">De raad wijst de volgende gevallen van een buitenplanse omgevingsplanactiviteit aan waarin bindend advies is vereist:</text:p>
            <text:p text:style-name="al"/>
            <text:list text:style-name="id1-3-2-2-2-4">
              <text:list-item text:style-override="id1-3-2-2-2-4-1">
                <text:number>A.</text:number>
                <text:p text:style-name="al">
                <text:span text:style-name="nadrukvet">Categorieën activiteiten die altijd voor adviesrecht naar de raad gaan</text:span>
              </text:p>
                <text:list text:style-name="id1-3-2-2-2-4-1-3">
                  <text:list-item text:style-override="id1-3-2-2-2-4-1-3-1">
                    <text:number>A1.</text:number>
                    <text:p text:style-name="al">
                    <text:span text:style-name="nadrukvet">Activiteiten die in strijd zijn met de Omgevingsvisie</text:span>
                  </text:p>
                  </text:list-item>
                  <text:list-item text:style-override="id1-3-2-2-2-4-1-3-2">
                    <text:number>A2.</text:number>
                    <text:p text:style-name="al">
                    <text:span text:style-name="nadrukvet">De volgende activiteiten binnen en buiten de bebouwde kom:</text:span>
                  </text:p>
                    <text:list text:style-name="id1-3-2-2-2-4-1-3-2-3">
                      <text:list-item text:style-override="id1-3-2-2-2-4-1-3-2-3-1">
                        <text:number>1.</text:number>
                        <text:p text:style-name="al">Het bouwen van een antenne-installatie hoger dan 40 meter.</text:p>
                      </text:list-item>
                      <text:list-item text:style-override="id1-3-2-2-2-4-1-3-2-3-2">
                        <text:number>2.</text:number>
                        <text:p text:style-name="al">Het realiseren van voorzieningen voor het opwekken van (duurzame) energie, waaronder in elk geval windturbines met een opbrengst van meer dan 2 megawatt, grondgebonden zonnevelden met een opbrengst van meer dan 1 megawatt, waterstofproductie- en opslag en biomassacentrales.</text:p>
                      </text:list-item>
                      <text:list-item text:style-override="id1-3-2-2-2-4-1-3-2-3-3">
                        <text:number>3.</text:number>
                        <text:p text:style-name="al">Het bouwen of uitbreiden van gebouwen en/of wijzigen van het gebruik van gebouwen en aansluitend terrein aansluitend terrein voor <text:span text:style-name="nadrukondlijn">volumineuze</text:span> en/of <text:span text:style-name="nadrukondlijn">grootschalige detailhandel</text:span> met een bruto vloeroppervlakte van meer dan 500 m².</text:p>
                      </text:list-item>
                    </text:list>
                  </text:list-item>
                  <text:list-item text:style-override="id1-3-2-2-2-4-1-3-3">
                    <text:number>A3.</text:number>
                    <text:p text:style-name="al">
                    <text:span text:style-name="nadrukvet">Activiteiten waarop de ‘Bestuurlijke werkwijze grote ruimtelijke ontwikkelingen, zoals vastgesteld op 17 september 2025, van toepassing is, maar niet is gevolgd</text:span>
                  </text:p>
                  </text:list-item>
                </text:list>
              </text:list-item>
              <text:list-item text:style-override="id1-3-2-2-2-4-2">
                <text:number>B.</text:number>
                <text:p text:style-name="al">
                <text:span text:style-name="nadrukvet">Categorieën activiteiten die alleen voor adviesrecht naar de raad gaan als de activiteit in strijd is met <text:span text:style-name="nadrukondlijn">door de raad vastgesteld beleid</text:span></text:span>
              </text:p>
                <text:list text:style-name="id1-3-2-2-2-4-2-3">
                  <text:list-item text:style-override="id1-3-2-2-2-4-2-3-1">
                    <text:number>B1.</text:number>
                    <text:p text:style-name="al">
                    <text:span text:style-name="nadrukvet">Binnen en buiten de bebouwde kom</text:span>
                  </text:p>
                    <text:list text:style-name="id1-3-2-2-2-4-2-3-1-3">
                      <text:list-item text:style-override="id1-3-2-2-2-4-2-3-1-3-1">
                        <text:number>1.</text:number>
                        <text:p text:style-name="al">Het bouwen van een hoofdgebouw voor detailhandel, horeca, maatschappelijke voorzieningen, sport, recreatie, ontspanning, cultuur, kantoren en bedrijven, combinaties daarvan of gecombineerd met wonen, met een bruto vloeroppervlakte van meer dan 500 m² .</text:p>
                      </text:list-item>
                      <text:list-item text:style-override="id1-3-2-2-2-4-2-3-1-3-2">
                        <text:number>2.</text:number>
                        <text:p text:style-name="al">Het bouwen of uitbreiden van een bouwwerk voor een nutsvoorziening, de waterhuishouding, het meten van de luchtkwaliteit, het telecommunicatieverkeer, het openbaarvervoer, het weg-, spoorweg-, water- of luchtverkeer of voor een infrastructurele of openbare voorziening in openbaar gebied. Waarbij het gebouwde:</text:p>
                        <text:list text:style-name="id1-3-2-2-2-4-2-3-1-3-2-3">
                          <text:list-item text:style-override="id1-3-2-2-2-4-2-3-1-3-2-3-1">
                            <text:number>a.</text:number>
                            <text:p text:style-name="al">hoger is dan 5 meter, en</text:p>
                          </text:list-item>
                          <text:list-item text:style-override="id1-3-2-2-2-4-2-3-1-3-2-3-2">
                            <text:number>b.</text:number>
                            <text:p text:style-name="al">een oppervlakte heeft van meer dan 50 m².</text:p>
                          </text:list-item>
                        </text:list>
                      </text:list-item>
                      <text:list-item text:style-override="id1-3-2-2-2-4-2-3-1-3-3">
                        <text:number>3.</text:number>
                        <text:p text:style-name="al">Het wijzigen van het gebruik van een bouwwerk voor een nutsvoorziening, de waterhuishouding, het meten van de luchtkwaliteit, het telecommunicatieverkeer, het openbaar vervoer, het weg-, spoorweg-, water- of luchtverkeer of voor een infrastructurele of openbare voorziening in openbaar gebied. Waarbij het bouwwerk:</text:p>
                        <text:list text:style-name="id1-3-2-2-2-4-2-3-1-3-3-3">
                          <text:list-item text:style-override="id1-3-2-2-2-4-2-3-1-3-3-3-1">
                            <text:number>a.</text:number>
                            <text:p text:style-name="al">hoger is dan 5 meter, en</text:p>
                          </text:list-item>
                          <text:list-item text:style-override="id1-3-2-2-2-4-2-3-1-3-3-3-2">
                            <text:number>b.</text:number>
                            <text:p text:style-name="al">een oppervlakte heeft van meer dan 50 m².</text:p>
                          </text:list-item>
                        </text:list>
                      </text:list-item>
                      <text:list-item text:style-override="id1-3-2-2-2-4-2-3-1-3-4">
                        <text:number>4.</text:number>
                        <text:p text:style-name="al">Het bouwen van een bouwwerk, dat geen gebouw is, of een gedeelte van een dergelijk bouwwerk. Het bouwwerk</text:p>
                        <text:list text:style-name="id1-3-2-2-2-4-2-3-1-3-4-3">
                          <text:list-item text:style-override="id1-3-2-2-2-4-2-3-1-3-4-3-1">
                            <text:number>a.</text:number>
                            <text:p text:style-name="al">is hoger dan 10 m, en</text:p>
                          </text:list-item>
                          <text:list-item text:style-override="id1-3-2-2-2-4-2-3-1-3-4-3-2">
                            <text:number>b.</text:number>
                            <text:p text:style-name="al">heeft een oppervlakte van meer dan 50 m².</text:p>
                          </text:list-item>
                        </text:list>
                      </text:list-item>
                      <text:list-item text:style-override="id1-3-2-2-2-4-2-3-1-3-5">
                        <text:number>5.</text:number>
                        <text:p text:style-name="al">Activiteiten met een plicht tot het opstellen van een Milieueffectrapportage (MER-plicht).</text:p>
                      </text:list-item>
                      <text:list-item text:style-override="id1-3-2-2-2-4-2-3-1-3-6">
                        <text:number>6.</text:number>
                        <text:p text:style-name="al">Een activiteit die de omgevingswaarden uit het Omgevingsplan overschrijdt (bijvoorbeeld geluid, geur, stof en/of trilling).</text:p>
                      </text:list-item>
                    </text:list>
                  </text:list-item>
                  <text:list-item text:style-override="id1-3-2-2-2-4-2-3-2">
                    <text:number>B2.</text:number>
                    <text:p text:style-name="al">
                    <text:span text:style-name="nadrukvet">Binnen de bebouwde kom</text:span>
                  </text:p>
                    <text:list text:style-name="id1-3-2-2-2-4-2-3-2-3">
                      <text:list-item text:style-override="id1-3-2-2-2-4-2-3-2-3-1">
                        <text:number>7.</text:number>
                        <text:p text:style-name="al">Het wijzigen van het gebruik van gronden en/of bouwwerken voor:</text:p>
                        <text:list text:style-name="id1-3-2-2-2-4-2-3-2-3-1-3">
                          <text:list-item text:style-override="id1-3-2-2-2-4-2-3-2-3-1-3-1">
                            <text:number>a.</text:number>
                            <text:p text:style-name="al">(woon)zorgvoorzieningen;</text:p>
                          </text:list-item>
                          <text:list-item text:style-override="id1-3-2-2-2-4-2-3-2-3-1-3-2">
                            <text:number>b.</text:number>
                            <text:p text:style-name="al">gebruikswijzigingen in beschermd stadsgezicht.</text:p>
                          </text:list-item>
                        </text:list>
                      </text:list-item>
                    </text:list>
                  </text:list-item>
                  <text:list-item text:style-override="id1-3-2-2-2-4-2-3-3">
                    <text:number>B3.</text:number>
                    <text:p text:style-name="al">
                    <text:span text:style-name="nadrukvet">Buiten de bebouwde kom</text:span>
                  </text:p>
                    <text:list text:style-name="id1-3-2-2-2-4-2-3-3-3">
                      <text:list-item text:style-override="id1-3-2-2-2-4-2-3-3-3-1">
                        <text:number>8.</text:number>
                        <text:p text:style-name="al">Het bouwen of uitbreiden van een bijbehorend bouwwerk met uitzondering van:</text:p>
                        <text:list text:style-name="id1-3-2-2-2-4-2-3-3-3-1-3">
                          <text:list-item text:style-override="id1-3-2-2-2-4-2-3-3-3-1-3-1">
                            <text:number>•</text:number>
                            <text:p text:style-name="al">een dakterras, balkon of andere niet op de grond gelegen buitenruimte aan of op een gebouw,</text:p>
                          </text:list-item>
                          <text:list-item text:style-override="id1-3-2-2-2-4-2-3-3-3-1-3-2">
                            <text:number>•</text:number>
                            <text:p text:style-name="al">een dakkapel, dakopbouw of gelijksoortige uitbreiding van een gebouw,</text:p>
                          </text:list-item>
                          <text:list-item text:style-override="id1-3-2-2-2-4-2-3-3-3-1-3-3">
                            <text:number>•</text:number>
                            <text:p text:style-name="al">een bouwdeel van <text:span text:style-name="nadrukondlijn">ondergeschikte aard</text:span>,</text:p>
                          </text:list-item>
                          <text:list-item text:style-override="id1-3-2-2-2-4-2-3-3-3-1-3-4">
                            <text:number>•</text:number>
                            <text:p text:style-name="al">voorzieningen gericht op het isoleren van een gebouw en voor zover:</text:p>
                            <text:list text:style-name="id1-3-2-2-2-4-2-3-3-3-1-3-4-3">
                              <text:list-item text:style-override="id1-3-2-2-2-4-2-3-3-3-1-3-4-3-1">
                                <text:number>a.</text:number>
                                <text:p text:style-name="al">de hoogte meer is dan 6 m, tenzij sprake is van een kas of bedrijfsgebouw van lichte constructie ten dienste van een agrarisch bedrijf,</text:p>
                              </text:list-item>
                              <text:list-item text:style-override="id1-3-2-2-2-4-2-3-3-3-1-3-4-3-2">
                                <text:number>b.</text:number>
                                <text:p text:style-name="al">de oppervlakte meer is dan 150 m², of meer is dan 250 m2 bij toepassing van de ‘Hobbyboerregeling’ in het voormalige bestemmingsplan “Buitengebied Deventer, 1e herziening”.</text:p>
                              </text:list-item>
                            </text:list>
                          </text:list-item>
                        </text:list>
                      </text:list-item>
                      <text:list-item text:style-override="id1-3-2-2-2-4-2-3-3-3-2">
                        <text:number>9.</text:number>
                        <text:p text:style-name="al">Het wijzigen van het gebruik van gronden en/of van bouwwerken met aansluitend terrein.</text:p>
                      </text:list-item>
                    </text:list>
                  </text:list-item>
                </text:list>
              </text:list-item>
            </text:list>
          </text:section>
          <text:section text:name="artikel_id1-3-2-2-3" text:style-name="artikel">
            <text:p text:style-name="artikel_kop_titel"><text:span text:style-name="artikel_kop_label">Artikel</text:span> <text:span text:style-name="artikel_kop_nr">3</text:span> Overzicht verleende omgevingsvergunningen en evaluatie</text:p>
            <text:list text:style-name="id1-3-2-2-3-2">
              <text:list-item text:style-override="id1-3-2-2-3-2">
                <text:number>1.</text:number>
                <text:p text:style-name="al">Het college overlegt jaarlijks een overzicht aan de raad van de verleende omgevingsvergunningen voor buitenplanse omgevingsplanactiviteiten. Het overzicht wordt uiterlijk in het eerste kwartaal van het daaropvolgende jaar aangeboden.</text:p>
              </text:list-item>
              <text:list-item text:style-override="id1-3-2-2-3-3">
                <text:number>2.</text:number>
                <text:p text:style-name="al">De werking van dit besluit wordt tweejaarlijks door het college geëvalueerd. Het college brengt hierover verslag uit aan de raad en doet zo nodig een voorstel tot wijziging van dit besluit. </text:p>
              </text:list-item>
              <text:list-item text:style-override="id1-3-2-2-3-4">
                <text:number>3.</text:number>
                <text:p text:style-name="al">De evaluatie onderzoekt in ieder geval hoe de systematiek van dit besluit kan worden vereenvoudigd. Daarnaast brengt zij in beeld in welke gevallen het college bestuurlijke gevoeligheid of maatschappelijke onrust heeft geconstateerd, hoe deze situaties zijn aangepakt en hoe die aanpak is ervaren.</text:p>
              </text:list-item>
            </text:list>
          </text:section>
          <text:section text:name="artikel_id1-3-2-2-4" text:style-name="artikel">
            <text:p text:style-name="artikel_kop_titel"><text:span text:style-name="artikel_kop_label">Artikel</text:span> <text:span text:style-name="artikel_kop_nr">4</text:span> Inwerkingtreding en citeertitel</text:p>
            <text:list text:style-name="id1-3-2-2-4-2">
              <text:list-item text:style-override="id1-3-2-2-4-2">
                <text:number>1.</text:number>
                <text:p text:style-name="al">De ‘Lijst van gevallen waarvoor bindend advies van de raad vereist is’, zoals vastgesteld door de gemeenteraad op 6 juli 2022, wordt ingetrokken.</text:p>
              </text:list-item>
              <text:list-item text:style-override="id1-3-2-2-4-3">
                <text:number>2.</text:number>
                <text:p text:style-name="al">Dit besluit treedt in werking op de dag na bekendmaking.</text:p>
              </text:list-item>
              <text:list-item text:style-override="id1-3-2-2-4-4">
                <text:number>3.</text:number>
                <text:p text:style-name="al">Dit besluit wordt aangehaald als: ‘Categorieënlijst bindend adviesrecht Deventer’. </text:p>
              </text:list-item>
            </text:list>
          </text:section>
        </text:section>
        <text:section text:name="regeling-sluiting_id1-3-2-3" text:style-name="regeling-sluiting">
          <text:section text:name="ondertekening_id1-3-2-3-1">
            <text:p><text:span text:style-name="functie">de raad van de gemeente Deventer,</text:span></text:p>
          </text:section>
          <text:section text:name="ondertekening_id1-3-2-3-2">
            <text:p><text:span text:style-name="functie"/></text:p>
            <text:p><text:span text:style-name="functie">griffier</text:span></text:p>
          </text:section>
          <text:section text:name="ondertekening_id1-3-2-3-3">
            <text:p><text:span text:style-name="functie"/></text:p>
            <text:p><text:span text:style-name="functie">voorzitter </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 Categorieënlijst bindend adviesrecht Deventer</text:p>
          <text:p text:style-name="al">De gemeenteraad kan zichzelf voor bepaalde gevallen als adviseur aanwijzen bij omgevingsvergunningen voor buitenplanse omgevingsplanactiviteiten (bopa). De gemeenteraad kan in principe alle afwijkactiviteiten van het omgevingsplan aanwijzen als gevallen waarover advies van de raad nodig is. Zou dat worden gedaan, dan moeten al die aanvragen voor een omgevingsvergunning voor bindend advies worden voorgelegd aan de gemeenteraad. Dat vraagt nogal wat van de agenda en capaciteit van de raadsvergaderingen. Als de raad daarentegen niets vastlegt over wanneer hij betrokken wil worden, dan worden alle omgevingsvergunningen die betrekking hebben op buitenplanse omgevingsplanactiviteiten uitsluitend de bevoegdheid van het college. Het college weegt dan zelfstandig af of kan worden meegewerkt aan een afwijking van het omgevingsplan.</text:p>
          <text:p text:style-name="al"/>
          <text:p text:style-name="al">Omdat een initiatiefnemer in principe altijd de keuze heeft om een omgevingsvergunning aan te vragen, kunnen in theorie alle ruimtelijke initiatieven zonder betrokkenheid van de raad worden afgewogen. Dit is onwenselijk. Daarom een lijst met gevallen waarvoor een bindend advies nodig is die uitgaat van een ondergrens. Dit betekent dat projecten die ‘groter zijn’ dan deze ondergrens aan de raad ter advisering worden voorgelegd. Beneden die grens is geen bindend advies van de gemeenteraad nodig.</text:p>
          <text:p text:style-name="al"/>
          <text:p text:style-name="al">
          <text:span text:style-name="nadrukvet">Werkwijze bij bestuurlijke gevoeligheid en/of maatschappelijke onrust</text:span>
        </text:p>
          <text:p text:style-name="al">Aan de ‘Lijst van gevallen waarvoor bindend advies van de gemeenteraad vereist is’, vastgesteld op 6 juli 2022, is met een amendement toegevoegd dat het college (ook) om een bindend advies vraagt bij – naar haar oordeel – aangevraagde activiteiten die politiek gevoelig liggen en/of maatschappelijke onrust kunnen veroorzaken. De uitvoering van dit amendement leidde tot discussie, omdat de gemeenteraad met de zinsnede ‘naar haar oordeel’ te veel afwegingsruimte aan het college laat én de aangewezen gevallen niet voldoende concreet en objectief begrensd zijn. In de praktijk blijkt ook dat wanneer een voorgenomen activiteit bestuurlijk gevoelig ligt en/of maatschappelijke onrust kan veroorzaken, het wenselijk is dat de raad juist in een zo vroeg mogelijk stadium wordt betrokken en niet pas op het moment dat er een besluit over de wijziging van het omgevingsplan of een buitenplanse omgevingsplanactiviteit moet worden genomen. Daarom wordt de koppeling met de ‘Categorieënlijst bindend adviesrecht Deventer’ – en daarmee ook met het Delegatiebesluit Omgevingsplan Deventer 2026 – losgelaten en wordt voorzien in een werkwijze waarbij de raad betrokken wordt met een consulterende raadstafel. De consultatie vindt bij voorkeur zo vroeg mogelijk in het proces plaats, zodat het college de opmerkingen/standpunten van de raad kan afwegen en betrekken bij de (verdere) besluitvorming. Ook als aan de voorkant onduidelijkheid bestaat over de wenselijkheid van het initiatief kan het college op deze manier een (richtinggevende) uitspraak vragen van de gemeenteraad. </text:p>
        </text:section>
        <text:section text:name="bijlage_id1-3-2-5" text:style-name="bijlage">
          <text:p text:style-name="bijlage_top"/>
          <text:p text:style-name="hoofdstuk_kop"><text:span text:style-name="label">BIJLAGE</text:span> <text:span text:style-name="nr">1</text:span> Bestuurlijke werkwijze grote ruimtelijke ontwikkelingen</text:p>
          <text:p text:style-name="al"/>
          <text:p text:style-name="al">INLEIDING</text:p>
          <text:p text:style-name="al"/>
          <text:p text:style-name="al">Grotere ruimtelijke ontwikkelingen zijn belangrijk voor de gemeente omdat ze meestal grote impact hebben op de leefomgeving van inwoners van de stad of een dorp, soms (maatschappelijke) onrust opleveren en er meestal veel partijen bij betrokken zijn. Voor de gemeenteraad is het van belang om bij grotere ontwikkelingen tijdig kaders te kunnen stellen en deze op verschillende momenten te kunnen controleren. Dit alles maakt dat de gemeenteraad haar rol als volksvertegenwoordigend orgaan goed moet kunnen invullen bij deze ontwikkelingen. Daarom wil de gemeenteraad van Deventer voor grotere ruimtelijke ontwikkelingen steeds dezelfde besluitvormingsprocedure volgen. Deze besluitvormingsprocedure is in deze bestuurlijke werkwijze beschreven en betekent eenduidige stappen en producten. Per stap maakt de raad in deze bestuurlijke werkwijze duidelijk wat de verwachtingen zijn bij de verschillende beslismomenten, over het te nemen besluit.</text:p>
          <text:p text:style-name="al"/>
          <text:p text:style-name="al">Deze bestuurlijke werkwijze moet mede gezien worden in het licht van de volgende aangenomen moties:</text:p>
          <text:list text:style-name="id1-3-2-5-8">
            <text:list-item text:style-override="id1-3-2-5-8-1">
              <text:number>•</text:number>
              <text:p text:style-name="al">Naamgeving voorstellen ruimtelijk domein (<text:a xlink:href="https://deventer.raadsinformatie.nl/modules/6/Moties%20en%20Amendementen/961279" xlink:type="simple"><text:span text:style-name="nadrukondlijn">link naar motie</text:span></text:a>)</text:p>
            </text:list-item>
            <text:list-item text:style-override="id1-3-2-5-8-2">
              <text:number>•</text:number>
              <text:p text:style-name="al">Uniformiseren beleidsstukken (<text:a xlink:href="https://deventer.raadsinformatie.nl/modules/6/Moties%20en%20Amendementen/558615" xlink:type="simple"><text:span text:style-name="nadrukondlijn">link naar motie</text:span></text:a>)</text:p>
            </text:list-item>
          </text:list>
          <text:p text:style-name="al">Uit deze moties blijkt een brede behoefte aan duidelijkheid en eenduidigheid ten aanzien van voorstellen en processtappen in het domein van ruimtelijke ordening en ruimtelijke ontwikkelingen. Voorliggende bestuurlijke werkwijze draagt bij aan deze duidelijkheid. Ook is duidelijkheid en voorspelbaarheid over de werkwijze in het belang van ontwikkelende partijen.</text:p>
          <text:p text:style-name="al"/>
          <text:p text:style-name="al">
          <text:span text:style-name="nadrukvet">Afbakening</text:span>
        </text:p>
          <text:p text:style-name="al">We spreken van een grotere ruimtelijke ontwikkelingen in deze bestuurlijke werkwijze bij de volgende grenzen:</text:p>
          <text:list text:style-name="id1-3-2-5-13">
            <text:list-item text:style-override="id1-3-2-5-13-1">
              <text:number>–</text:number>
              <text:p text:style-name="al">ontwikkelingen van 12 woningen of meer in het buitengebied c.q. dorpen en kernen;</text:p>
            </text:list-item>
            <text:list-item text:style-override="id1-3-2-5-13-2">
              <text:number>–</text:number>
              <text:p text:style-name="al">ontwikkelingen van 50 woningen of meer binnen de komgrenzen van Deventer (komgrenzen zijn weergegeven op de wegenleggerkaart 28 juni 2017, gelegen direct rond het stedelijk gebied (incl. Colmschate).</text:p>
            </text:list-item>
          </text:list>
          <text:p text:style-name="al">
          <text:span text:style-name="nadrukvet">Duidelijkheid</text:span>
        </text:p>
          <text:p text:style-name="al">In deze bestuurlijke werkwijze is de procedure bij grotere ruimtelijke ontwikkelingen beschreven. Het gaat om de beslismomenten van de gemeenteraad en het college van B&amp;W. Ook is in deze bestuurlijke werkwijze uitgewerkt wat de raad verwacht van de inhoud van de producten bij de verschillende beslismomenten. Door de stappen en de inhoud van de besluiten duidelijk te maken vooraf, hoopt de raad dat zij, het college en ook de initiatiefnemer met dezelfde verwachtingen de procedure doorlopen. </text:p>
          <text:p text:style-name="al"/>
          <text:p text:style-name="al">
          <text:span text:style-name="nadrukvet">Voorkomen van te late bijsturing en vertraging</text:span>
        </text:p>
          <text:p text:style-name="al">De raad wil op tijd kaders stellen in de ruimtelijke ontwikkelingen zodat voorkómen wordt dat er (te) late discussies ontstaan die mogelijk voor (te) late bijsturing zorgen en daarmee in het ontwikkelproces voor vertraging zorgen. Denk hierbij aan kaders over de leefomgeving, zoals bijvoorbeeld over bouwhoogtes, parkeerplaatsen en groen. </text:p>
          <text:p text:style-name="al"/>
          <text:p text:style-name="al">
          <text:span text:style-name="nadrukvet">Zorgvuldigheid en snelheid</text:span>
        </text:p>
          <text:p text:style-name="al">De bedoeling is dat vooraf helderheid over de kaders juist discussies en vertraging in een later stadium zullen voorkómen. Dat is voor alle partijen, ook de ontwikkelende partij, van groot belang zodat risico’s steeds zoveel mogelijk ingeperkt worden en extra kosten/ investeringen voorkomen worden. Bij het opstellen van deze bestuurlijke werkwijze is gezocht naar een balans tussen rollen en taken van de raad en de behoefte aan snelheid om ruimtelijke ontwikkelingen mogelijk te maken. Het goed en soepel functioneren van deze bestuurlijke werkwijze is daarom extra belangrijk. </text:p>
          <text:p text:style-name="al"/>
          <text:p text:style-name="al">Ook zou de gemeenteraad (op voorstel van het college) in voorkomende gevallen beargumenteerd van deze bestuurlijke werkwijze af kunnen wijken wanneer een bepaald proces of project dat nodig heeft. Het college kan deze afwijking noodzakelijk achten voor een zorgvuldige en gedegen besluitvorming. Dit wordt dan duidelijk en gemotiveerd aangegeven in de raadsmededeling-startnotitie. Ook wordt dan duidelijk aangegeven wat het alternatieve proces en stappen gaan zijn. Het college kan geargumenteerd en overwogen afwijken van de werkwijze grote woningbouwontwikkelingen, wanneer:</text:p>
          <text:list text:style-name="id1-3-2-5-24">
            <text:list-item text:style-override="id1-3-2-5-24-1">
              <text:number>1)</text:number>
              <text:p text:style-name="al">wet- en regelgeving dit vereist dan wel verandert, </text:p>
            </text:list-item>
            <text:list-item text:style-override="id1-3-2-5-24-2">
              <text:number>2)</text:number>
              <text:p text:style-name="al">dit grote financiële of economische gevolgen kan hebben voor de gemeente, </text:p>
            </text:list-item>
            <text:list-item text:style-override="id1-3-2-5-24-3">
              <text:number>3)</text:number>
              <text:p text:style-name="al">er onevenredige behandeling kan ontstaan, </text:p>
            </text:list-item>
            <text:list-item text:style-override="id1-3-2-5-24-4">
              <text:number>4)</text:number>
              <text:p text:style-name="al">zich een noodsituatie voordoet en/of de veiligheid van een van inwoners of betrokken partijen in het geding is, </text:p>
            </text:list-item>
            <text:list-item text:style-override="id1-3-2-5-24-5">
              <text:number>5)</text:number>
              <text:p text:style-name="al">praktische onmogelijkheden zich voordoen,</text:p>
            </text:list-item>
            <text:list-item text:style-override="id1-3-2-5-24-6">
              <text:number>6)</text:number>
              <text:p text:style-name="al">er sprake is van een overzichtelijke ontwikkeling op een locatie waarvoor in het Ontwikkelperspectief al een stedenbouwkundige opzet op hoofdlijnen als kader is meegegeven. In die gevallen kan (de stap van) een Masterplan overgeslagen worden.</text:p>
            </text:list-item>
          </text:list>
          <text:p text:style-name="al">Het college kan op basis van de Wet Open Overheid ervoor kiezen om de werkwijze onder geheimhouding te doorlopen. Geheimhouding is geen reden om af te wijken van de werkwijze.</text:p>
          <text:p text:style-name="al"/>
          <text:p text:style-name="al">In het derde kwartaal 2027 wordt deze bestuurlijke werkwijze gezamenlijk (raad en college) geëvalueerd. In de evaluatie wordt gekeken of het doel van de bestuurlijke werkwijze is bereikt en wat de eventuele overige gevolgen/ consequenties zijn (zowel positief als negatief). Uiteraard wordt er eerder geëvalueerd indien de raad en/ of college de noodzaak hiervan zien. Bij de eerste evaluatie wordt in elk geval aandacht besteed aan: de objectief meetbare grens (van resp. 12 en 50 woningen), of een objectief meetbare grens voor andersoortige ruimtelijke ontwikkelingen (bijvoorbeeld op basis van een maximaal aantal bvo) nodig wordt geacht en hoe vaak en waarom er is afgeweken van deze bestuurlijke werkwijze. </text:p>
          <text:p text:style-name="al"/>
          <text:p text:style-name="al">
          <text:span text:style-name="nadrukvet">Lopende trajecten</text:span>
        </text:p>
          <text:p text:style-name="al">In Deventer zijn al verschillende ruimtelijke ontwikkelingen gaande. Hiervoor zijn afspraken vastgelegd tussen gemeente en ontwikkelaar. De (tot op heden) doorlopen procedure sluit mogelijk niet volledig aan op deze bestuurlijke werkwijze. Het uitgangspunt is dat bij de volgende stappen in betreffende trajecten, deze bestuurlijke werkwijze waar mogelijk (wel) wordt gevolgd. Voor de trajecten die al in gang zijn gezet, wordt bij de eerstvolgende stap de raad geïnformeerd over de te volgen stappen in dat proces.</text:p>
          <text:p text:style-name="al"/>
          <text:p text:style-name="al">
          <text:span text:style-name="nadrukvet">BESTUURLIJKE WERKWIJZE RUIMTELIJKE ONTWIKKELINGEN</text:span>
        </text:p>
          <text:p text:style-name="al"/>
          <text:p text:style-name="al">De procedure in deze bestuurlijke werkwijze kent vier stappen met tussenproducten. Deze stappen en tussenproducten zijn altijd aan de orde, ongeacht of het een eigen gemeentelijk initiatief betreft, of een initiatief van derden. </text:p>
          <text:p text:style-name="al"/>
          <text:p text:style-name="al">Wanneer het gaat om een ruimtelijke ontwikkeling waar gemeente eigendom heeft of wenst te verkrijgen, wordt de raad op extra momenten betrokken. Dit gaat om de producten genoemd in de gele blokken. Wanneer deze producten zich in de tijd bevinden, is niet exact aan te geven. Wel is deze volgorde duidelijk en de relatieve plaatsing ten opzichte van de vaste stappen (zoals weergegeven in blauw). </text:p>
          <text:p text:style-name="al"/>
          <text:p text:style-name="al">
          <draw:frame><draw:text-box><text:section text:name="plaatje_id1-3-2-5-38-1" text:style-name="plaatje">
            <text:p text:style-name="illustratie_id1-3-2-5-38-1-1"><draw:frame draw:style-name="illustratie_id1-3-2-5-38-1-1" text:anchor-type="paragraph" svg:width="150mm" svg:height="55.9mm"><draw:image xlink:href="Pictures/Schermafbeelding2026-03-25140530iada09cec-2327-4b63-b2d6-bfc9ff8abdfc.png" xlink:type="simple"/></draw:frame></text:p>
          </text:section></draw:text-box></draw:frame>
        </text:p>
          <text:p text:style-name="al"/>
          <text:p text:style-name="al">
          <text:note text:id="noot_id1-3-2-5-40-1" text:note-class="footnote"><text:note-citation text:label=" 1 "> 1 </text:note-citation><text:note-body><text:p text:style-name="noot.al">Voorbeelden grondbeleid: Voorkeursrecht, uitgifte gronden (Tender bijv.)</text:p></text:note-body></text:note>
        </text:p>
          <text:p text:style-name="al"/>
          <text:p text:style-name="al">
          <text:span text:style-name="nadrukvet">STARTDOCUMENT</text:span>
        </text:p>
          <text:p text:style-name="al"/>
          <text:section text:name="table_id1-3-2-5-44" text:style-name="table">
            <text:p text:style-name="table_top"/>
            <table:table table:style-name="tgroup">
              <table:table-column table:style-name="id1-3-2-5-44-1-1"/>
              <table:table-column table:style-name="id1-3-2-5-44-1-2"/>
              <table:table-row table:style-name="row">
                <table:table-cell table:style-name="cell_frame_all" table:number-rows-spanned="1" table:number-columns-spanned="1">
                  <text:p text:style-name="table_al">
                    <text:span text:style-name="nadrukvet">1.</text:span>
                  </text:p>
                </table:table-cell>
                <table:table-cell table:style-name="cell_frame_all" table:number-rows-spanned="1" table:number-columns-spanned="1">
                  <text:p text:style-name="table_al">
                    <text:span text:style-name="nadrukvet">STARTDOCUMENT</text:span>
                  </text:p>
                  <text:p text:style-name="table_al">Wordt opgesteld door de gemeente zelf. Ongeacht of het een initiatief van de gemeente of initiatief van derden is.</text:p>
                  <text:p text:style-name="table_al">Omvang: ca. 1-3 A4. Tekst is puntsgewijs en op hoofdlijnen. Het Startdocument wordt vormgegeven als Raadsmededeling.</text:p>
                </table:table-cell>
              </table:table-row>
              <table:table-row table:style-name="row">
                <table:table-cell table:style-name="cell_frame_all" table:number-rows-spanned="1" table:number-columns-spanned="1">
                  <text:p text:style-name="table_al">
                    <text:span text:style-name="nadrukvet">Doel</text:span>
                  </text:p>
                </table:table-cell>
                <table:table-cell table:style-name="cell_frame_all" table:number-rows-spanned="1" table:number-columns-spanned="1">
                  <text:list text:style-name="id1-3-2-5-44-1-3-2-2-1">
                    <text:list-item text:style-override="id1-3-2-5-44-1-3-2-2-1-1">
                      <text:number>o</text:number>
                      <text:p text:style-name="table_al">Het doel van de startnotitie is het vastleggen van zowel inhoudelijke als procesmatige uitgangspunten voor de vervolgfase van een ruimtelijke ontwikkelingen en de rol van de raad hierin. </text:p>
                    </text:list-item>
                    <text:list-item text:style-override="id1-3-2-5-44-1-3-2-2-1-2">
                      <text:number>o</text:number>
                      <text:p text:style-name="table_al">Het betreft een mededeling van het college aan de raad over hoe betreffende ontwikkeling in de kaders past en/ of hoe de kaders aangepast zullen worden voor betreffende ontwikkeling en hoe het proces van deze ontwikkeling eruitziet (in producten en in tijd). </text:p>
                    </text:list-item>
                  </text:list>
                </table:table-cell>
              </table:table-row>
              <table:table-row table:style-name="row">
                <table:table-cell table:style-name="cell_frame_all" table:number-rows-spanned="1" table:number-columns-spanned="1">
                  <text:p text:style-name="table_al">
                    <text:span text:style-name="nadrukvet">Inhoud document</text:span>
                  </text:p>
                </table:table-cell>
                <table:table-cell table:style-name="cell_frame_all" table:number-rows-spanned="1" table:number-columns-spanned="1">
                  <text:list text:style-name="id1-3-2-5-44-1-3-3-2-1">
                    <text:list-item text:style-override="id1-3-2-5-44-1-3-3-2-1-1">
                      <text:number>o</text:number>
                      <text:p text:style-name="table_al">De overwegingen (uit Vooroverleg) om te komen tot verdere verkenning ontwikkeling:</text:p>
                      <text:list text:style-name="id1-3-2-5-44-1-3-3-2-1-1-3">
                        <text:list-item text:style-override="id1-3-2-5-44-1-3-3-2-1-1-3-1">
                          <text:number>–</text:number>
                          <text:p text:style-name="table_al">De achtergrond en de aanleiding van het initiatief;</text:p>
                        </text:list-item>
                        <text:list-item text:style-override="id1-3-2-5-44-1-3-3-2-1-1-3-2">
                          <text:number>–</text:number>
                          <text:p text:style-name="table_al">De wenselijkheid;</text:p>
                        </text:list-item>
                        <text:list-item text:style-override="id1-3-2-5-44-1-3-3-2-1-1-3-3">
                          <text:number>–</text:number>
                          <text:p text:style-name="table_al">Een globale inschatting van de haalbaarheid en daarmee mogelijke risico's;</text:p>
                        </text:list-item>
                        <text:list-item text:style-override="id1-3-2-5-44-1-3-3-2-1-1-3-4">
                          <text:number>–</text:number>
                          <text:p text:style-name="table_al">de integrale opgaves en ambities voor het gebied heeft (geen opsomming van alle sectorale ambities); </text:p>
                        </text:list-item>
                        <text:list-item text:style-override="id1-3-2-5-44-1-3-3-2-1-1-3-5">
                          <text:number>–</text:number>
                          <text:p text:style-name="table_al">Het gewenste/ beoogde resultaat (in aantallen, functies en kwalitatief) is voor deze ruimtelijke ontwikkelingen; </text:p>
                        </text:list-item>
                        <text:list-item text:style-override="id1-3-2-5-44-1-3-3-2-1-1-3-6">
                          <text:number>–</text:number>
                          <text:p text:style-name="table_al">De beleidsmatige context van het initiatief, de randvoorwaarden voor verdere uitwerking en uitgangspunten. Bij afwijkingen van bestaand beleid en/visies wordt ook een eventuele afwijking daarvan beschreven met motivering; </text:p>
                        </text:list-item>
                      </text:list>
                    </text:list-item>
                    <text:list-item text:style-override="id1-3-2-5-44-1-3-3-2-1-2">
                      <text:number>o</text:number>
                      <text:p text:style-name="table_al">Vooruitblik op het te lopen proces (op welke momenten komt de raad in beeld?)</text:p>
                      <text:list text:style-name="id1-3-2-5-44-1-3-3-2-1-2-3">
                        <text:list-item text:style-override="id1-3-2-5-44-1-3-3-2-1-2-3-1">
                          <text:number>–</text:number>
                          <text:p text:style-name="table_al">De voorgenomen participatie (uitgelijnd met de participatieverordening); </text:p>
                        </text:list-item>
                        <text:list-item text:style-override="id1-3-2-5-44-1-3-3-2-1-2-3-2">
                          <text:number>–</text:number>
                          <text:p text:style-name="table_al">Welke verkenningen/onderzoeken en activiteiten ondernomen gaan worden t.bv. de volgende fase; Hierbij kan gedacht worden aan een bodemanalyse of een MER en welke procedure daartoe gevolgd moet worden; </text:p>
                        </text:list-item>
                      </text:list>
                    </text:list-item>
                    <text:list-item text:style-override="id1-3-2-5-44-1-3-3-2-1-3">
                      <text:number>o</text:number>
                      <text:p text:style-name="table_al">Uitgangspunten voor de scope, tijd, kwaliteit, risico's en geld (GROTICK) van de ontwikkelingen vanuit gemeentelijk perspectief.</text:p>
                    </text:list-item>
                  </text:list>
                </table:table-cell>
              </table:table-row>
              <table:table-row table:style-name="row">
                <table:table-cell table:style-name="cell_frame_all" table:number-rows-spanned="1" table:number-columns-spanned="1">
                  <text:p text:style-name="table_al">
                    <text:span text:style-name="nadrukvet">Aandachts-punten/ dilemma’s</text:span>
                  </text:p>
                </table:table-cell>
                <table:table-cell table:style-name="cell_frame_all" table:number-rows-spanned="1" table:number-columns-spanned="1">
                  <text:p text:style-name="table_al">In de startnotitie worden de dilemma's en aandachtspunten geschetst, zoals bijvoorbeeld de afweging tussen groen-blauwstructuur en woningbouw of woningbouw en bedrijvigheid.</text:p>
                </table:table-cell>
              </table:table-row>
              <table:table-row table:style-name="row">
                <table:table-cell table:style-name="cell_frame_all" table:number-rows-spanned="1" table:number-columns-spanned="1">
                  <text:p text:style-name="table_al">
                    <text:span text:style-name="nadrukvet">Beoogd resultaat</text:span>
                  </text:p>
                </table:table-cell>
                <table:table-cell table:style-name="cell_frame_all" table:number-rows-spanned="1" table:number-columns-spanned="1">
                  <text:p text:style-name="table_al">De startnotitie wordt als Raadsmededeling aangeboden in geval van ontwikkeling derden.</text:p>
                  <text:p text:style-name="table_al">De startnotitie wordt als Raadsbesluit aangeboden in geval van eigen ontwikkeling in combinatie met verzoek beschikbaar stellen voorbereidingskrediet.</text:p>
                </table:table-cell>
              </table:table-row>
            </table:table>
            <text:p text:style-name="table_bottom"/>
          </text:section>
          <text:p text:style-name="al"/>
          <text:p text:style-name="al">
          <text:span text:style-name="nadrukvet">ONTWIKKELPERSPECTIEF</text:span>
        </text:p>
          <text:p text:style-name="al"/>
          <text:section text:name="table_id1-3-2-5-48" text:style-name="table">
            <text:p text:style-name="table_top"/>
            <table:table table:style-name="tgroup">
              <table:table-column table:style-name="id1-3-2-5-48-1-1"/>
              <table:table-column table:style-name="id1-3-2-5-48-1-2"/>
              <table:table-row table:style-name="row">
                <table:table-cell table:style-name="cell_frame_all" table:number-rows-spanned="1" table:number-columns-spanned="1">
                  <text:p text:style-name="table_al">
                    <text:span text:style-name="nadrukvet">2.</text:span>
                  </text:p>
                </table:table-cell>
                <table:table-cell table:style-name="cell_frame_all" table:number-rows-spanned="1" table:number-columns-spanned="1">
                  <text:p text:style-name="table_al">
                    <text:span text:style-name="nadrukvet">ONTWIKKELPERSPECTIEF</text:span>
                  </text:p>
                  <text:p text:style-name="table_al">Wordt opgesteld door de gemeente zelf. Ongeacht of het een initiatief van de gemeente of initiatief van derden is.</text:p>
                  <text:p text:style-name="table_al">De kosten voor het opstellen van het ontwikkelperspectief worden betaald door initiatiefnemer (op basis van een afspraak die wordt vastgelegd voorafgaande aan het ontwikkelperspectief).</text:p>
                  <text:p text:style-name="table_al"/>
                  <text:p text:style-name="table_al">In het document wordt expliciet opgenomen </text:p>
                  <text:list text:style-name="id1-3-2-5-48-1-3-1-2-6">
                    <text:list-item text:style-override="id1-3-2-5-48-1-3-1-2-6-1">
                      <text:number>o</text:number>
                      <text:p text:style-name="table_al">welke (reeds vastgestelde) kaders van toepassing zijn.</text:p>
                    </text:list-item>
                    <text:list-item text:style-override="id1-3-2-5-48-1-3-1-2-6-2">
                      <text:number>o</text:number>
                      <text:p text:style-name="table_al">welke punten een wijziging van kaders (c.q. de omgevingsvisie) nodig is.</text:p>
                    </text:list-item>
                    <text:list-item text:style-override="id1-3-2-5-48-1-3-1-2-6-3">
                      <text:number>o</text:number>
                      <text:p text:style-name="table_al">expliciet opgenomen welke kaders de gemeenteraad vaststelt. Hier wordt in het dictum van het raadsvoorstel expliciet naar verwezen.</text:p>
                    </text:list-item>
                  </text:list>
                  <text:p text:style-name="table_al">Wanneer het initiatief binnen de omgevingsvisie past wordt verwezen naar de omgevingsvisie, of op punten aangevuld (ingekleurd). Wanneer het er (nog) niet invalt, worden deze punten op niveau van omgevingsvisie beschreven. Het Ontwikkelperspectief wordt daarmee vormgegeven als een (voorbereiding op) een wijziging van de omgevingsvisie<text:note text:id="noot_id1-3-2-5-48-1-3-1-2-7-1" text:note-class="footnote"><text:note-citation text:label="2">2</text:note-citation><text:note-body><text:p text:style-name="noot.al">Het daadwerkelijk wijzigen van de Omgevingsvisie is een afzonderlijk traject. Dit traject wordt nader uitgewerkt in het kader van proces actueel houden Omgevingsvisie.</text:p></text:note-body></text:note>.</text:p>
                  <text:p text:style-name="table_al">Het Ontwikkelperspectief zelf is geen kerninstrument van de Omgevingswet<text:note text:id="noot_id1-3-2-5-48-1-3-1-2-8-1" text:note-class="footnote"><text:note-citation text:label="3">3</text:note-citation><text:note-body><text:p text:style-name="noot.al">De Omgevingswet kent voor de gemeenten vier kerninstrumenten, dit zijn Omgevingsvisie, Omgevingsprogramma, Omgevingsplan en Omgevingsvergunning.</text:p></text:note-body></text:note> maar wordt uitgewerkt/ verwerkt/ opgenomen in een kerninstrument.</text:p>
                </table:table-cell>
              </table:table-row>
              <table:table-row table:style-name="row">
                <table:table-cell table:style-name="cell_frame_all" table:number-rows-spanned="1" table:number-columns-spanned="1">
                  <text:p text:style-name="table_al">
                    <text:span text:style-name="nadrukvet">Doel</text:span>
                  </text:p>
                </table:table-cell>
                <table:table-cell table:style-name="cell_frame_all" table:number-rows-spanned="1" table:number-columns-spanned="1">
                  <text:list text:style-name="id1-3-2-5-48-1-3-2-2-1">
                    <text:list-item text:style-override="id1-3-2-5-48-1-3-2-2-1-1">
                      <text:number>o</text:number>
                      <text:p text:style-name="table_al">Het doel van het ontwikkelperspectief is het vaststellen of opnieuw bekrachtigen van de kaders voor de ruimtelijke ontwikkelingen. </text:p>
                    </text:list-item>
                    <text:list-item text:style-override="id1-3-2-5-48-1-3-2-2-1-2">
                      <text:number>o</text:number>
                      <text:p text:style-name="table_al">Hiermee legt de gemeenteraad vast welke kaders het meegeeft voor de verdere uitwerking en daarmee de wijze waarop getoetst kan worden. </text:p>
                    </text:list-item>
                    <text:list-item text:style-override="id1-3-2-5-48-1-3-2-2-1-3">
                      <text:number>o</text:number>
                      <text:p text:style-name="table_al">Het Ontwikkelperspectief bevat kaders en uitgangspunten (strategisch niveau) voor de lange termijn. De kaders gaan over de richting waarin de fysieke leefomgeving van het gebied of de locatie zich ontwikkelt. Het bevat kaders voor de stedenbouwkundige opzet van het plan, de inrichting van de (openbare) ruimte) en uitgangspunten voor nader uit te werken elementen zoals het programma, parkeren, klimaatadaptatie, water etc..</text:p>
                    </text:list-item>
                    <text:list-item text:style-override="id1-3-2-5-48-1-3-2-2-1-4">
                      <text:number>o</text:number>
                      <text:p text:style-name="table_al">De initiatiefnemer verzorgt participatie over het ontwikkelperspectief.</text:p>
                    </text:list-item>
                  </text:list>
                </table:table-cell>
              </table:table-row>
              <table:table-row table:style-name="row">
                <table:table-cell table:style-name="cell_frame_all" table:number-rows-spanned="1" table:number-columns-spanned="1">
                  <text:p text:style-name="table_al">
                    <text:span text:style-name="nadrukvet">Inhoud document</text:span>
                  </text:p>
                </table:table-cell>
                <table:table-cell table:style-name="cell_frame_all" table:number-rows-spanned="1" table:number-columns-spanned="1">
                  <text:p text:style-name="table_al">Wanneer het binnen de omgevingsvisie past wordt verwezen naar de specifieke onderdelen van de geldende omgevingsvisie, of op punten aangevuld (ingekleurd). Wanneer het er (nog) niet invalt, worden deze punten op niveau van omgevingsvisie beschreven in termen van impact of voorstelde wijziging van de omgevingsvisie.</text:p>
                  <text:p text:style-name="table_al"/>
                  <text:p text:style-name="table_al">Voorbeeld inhoudsopgave Ontwikkelperspectief :</text:p>
                  <text:p text:style-name="table_al">
                    <text:a xlink:href="bookmark://_toc193287728/" xlink:type="simple">
                      <text:span text:style-name="nadrukondlijn">1 Inleiding</text:span>
                    </text:a>
                  </text:p>
                  <text:p text:style-name="table_al">
                    <text:a xlink:href="bookmark://_toc193287730/" xlink:type="simple">
                      <text:span text:style-name="nadrukondlijn">1.1 Aanleiding ontwikkeling</text:span>
                    </text:a> </text:p>
                  <text:p text:style-name="table_al">
                    <text:a xlink:href="bookmark://_toc193287731/" xlink:type="simple">
                      <text:span text:style-name="nadrukondlijn">1.3 Beoogd maatschappelijk effect</text:span>
                    </text:a> </text:p>
                  <text:p text:style-name="table_al">
                    <text:a xlink:href="bookmark://_toc193287732/" xlink:type="simple">
                      <text:span text:style-name="nadrukondlijn">1.4 Plangebied</text:span>
                    </text:a> </text:p>
                  <text:p text:style-name="table_al">
                    <text:a xlink:href="bookmark://_toc193287733/" xlink:type="simple">
                      <text:span text:style-name="nadrukondlijn">1.5 Huidig planologisch regime</text:span>
                    </text:a> </text:p>
                  <text:p text:style-name="table_al">
                    <text:a xlink:href="bookmark://_toc193287734/" xlink:type="simple">
                      <text:span text:style-name="nadrukondlijn">2 Omgevingsvisie/programma</text:span>
                    </text:a> </text:p>
                  <text:p text:style-name="table_al">
                    <text:a xlink:href="bookmark://_toc193287735/" xlink:type="simple">
                      <text:span text:style-name="nadrukondlijn">3 Stedenbouwkundige context</text:span>
                    </text:a> </text:p>
                  <text:p text:style-name="table_al">
                    <text:a xlink:href="bookmark://_toc193287736/" xlink:type="simple">
                      <text:span text:style-name="nadrukondlijn">3.1 Historische context</text:span>
                    </text:a> </text:p>
                  <text:p text:style-name="table_al">
                    <text:a xlink:href="bookmark://_toc193287737/" xlink:type="simple">
                      <text:span text:style-name="nadrukondlijn">3.2 Ruimtelijke context</text:span>
                    </text:a> </text:p>
                  <text:p text:style-name="table_al">
                    <text:a xlink:href="bookmark://_toc193287738/" xlink:type="simple">
                      <text:span text:style-name="nadrukondlijn">3.3 Stedenbouwkundige randvoorwaarden</text:span>
                    </text:a> </text:p>
                  <text:p text:style-name="table_al">
                    <text:a xlink:href="bookmark://_toc193287739/" xlink:type="simple">
                      <text:span text:style-name="nadrukondlijn">3.4 Beeldkwaliteit</text:span>
                    </text:a> </text:p>
                  <text:p text:style-name="table_al">
                    <text:a xlink:href="bookmark://_toc193287740/" xlink:type="simple">
                      <text:span text:style-name="nadrukondlijn">3.5 Erfgoed en architectuur</text:span>
                    </text:a> </text:p>
                  <text:p text:style-name="table_al">
                    <text:a xlink:href="bookmark://_toc193287741/" xlink:type="simple">
                      <text:span text:style-name="nadrukondlijn">4 Programma (woningbouw, voorzieningen etc.)</text:span>
                    </text:a>
                  </text:p>
                  <text:p text:style-name="table_al">
                    <text:a xlink:href="bookmark://_toc193287742/" xlink:type="simple">
                      <text:span text:style-name="nadrukondlijn">5 Inrichting openbare ruimte</text:span>
                    </text:a> </text:p>
                  <text:p text:style-name="table_al">
                    <text:a xlink:href="bookmark://_toc193287743/" xlink:type="simple">
                      <text:span text:style-name="nadrukondlijn">6 Parkeren en verkeer</text:span>
                    </text:a> </text:p>
                  <text:p text:style-name="table_al">
                    <text:a xlink:href="bookmark://_toc193287744/" xlink:type="simple">
                      <text:span text:style-name="nadrukondlijn">7 Duurzaamheid</text:span>
                    </text:a> </text:p>
                  <text:p text:style-name="table_al">
                    <text:a xlink:href="bookmark://_toc193287745/" xlink:type="simple">
                      <text:span text:style-name="nadrukondlijn">7.1 Water, riolering en klimaatadaptatie</text:span>
                    </text:a> </text:p>
                  <text:p text:style-name="table_al">
                    <text:a xlink:href="bookmark://_toc193287746/" xlink:type="simple">
                      <text:span text:style-name="nadrukondlijn">7.2 Ecologie</text:span>
                    </text:a> </text:p>
                  <text:p text:style-name="table_al">
                    <text:a xlink:href="bookmark://_toc193287747/" xlink:type="simple">
                      <text:span text:style-name="nadrukondlijn">7.3 Circulariteit</text:span>
                    </text:a> </text:p>
                  <text:p text:style-name="table_al">
                    <text:a xlink:href="bookmark://_toc193287748/" xlink:type="simple">
                      <text:span text:style-name="nadrukondlijn">7.4 Energie</text:span>
                    </text:a> </text:p>
                  <text:p text:style-name="table_al">
                    <text:a xlink:href="bookmark://_toc193287749/" xlink:type="simple">
                      <text:span text:style-name="nadrukondlijn">8 Milieuaspecten</text:span>
                    </text:a> </text:p>
                  <text:p text:style-name="table_al">
                    <text:a xlink:href="bookmark://_toc193287750/" xlink:type="simple">
                      <text:span text:style-name="nadrukondlijn">9 Archeologie</text:span>
                    </text:a> </text:p>
                  <text:p text:style-name="table_al">
                    <text:a xlink:href="bookmark://_toc193287751/" xlink:type="simple">
                      <text:span text:style-name="nadrukondlijn">10 Participatie</text:span>
                    </text:a> </text:p>
                  <text:p text:style-name="table_al">
                    <text:a xlink:href="bookmark://_toc193287752/" xlink:type="simple">
                      <text:span text:style-name="nadrukondlijn">11 Uitvoering</text:span>
                    </text:a> </text:p>
                </table:table-cell>
              </table:table-row>
              <table:table-row table:style-name="row">
                <table:table-cell table:style-name="cell_frame_all" table:number-rows-spanned="1" table:number-columns-spanned="1">
                  <text:p text:style-name="table_al">
                    <text:span text:style-name="nadrukvet">Beoogd resultaat</text:span>
                  </text:p>
                </table:table-cell>
                <table:table-cell table:style-name="cell_frame_all" table:number-rows-spanned="1" table:number-columns-spanned="1">
                  <text:p text:style-name="table_al">Besluit door de gemeenteraad (via BOB-procedure<text:note text:id="noot_id1-3-2-5-48-1-3-4-2-1-1" text:note-class="footnote"><text:note-citation text:label="4">4</text:note-citation><text:note-body><text:p text:style-name="noot.al">Beeldvorming – Oordeelsvorming – Besluitvorming</text:p></text:note-body></text:note>, al dan niet met consultatie vooraf) over de kaders voor de ontwikkeling van het initiatief/ het gebied. </text:p>
                </table:table-cell>
              </table:table-row>
            </table:table>
            <text:p text:style-name="table_bottom"/>
          </text:section>
          <text:p text:style-name="al"/>
          <text:p text:style-name="al">
          <text:span text:style-name="nadrukvet">MASTERPLAN</text:span>
        </text:p>
          <text:p text:style-name="al"/>
          <text:section text:name="table_id1-3-2-5-52" text:style-name="table">
            <text:p text:style-name="table_top"/>
            <table:table table:style-name="tgroup">
              <table:table-column table:style-name="id1-3-2-5-52-1-1"/>
              <table:table-column table:style-name="id1-3-2-5-52-1-2"/>
              <table:table-row table:style-name="row">
                <table:table-cell table:style-name="cell_frame_all" table:number-rows-spanned="1" table:number-columns-spanned="1">
                  <text:p text:style-name="table_al">
                    <text:span text:style-name="nadrukvet">3.</text:span>
                  </text:p>
                </table:table-cell>
                <table:table-cell table:style-name="cell_frame_all" table:number-rows-spanned="1" table:number-columns-spanned="1">
                  <text:p text:style-name="table_al">
                    <text:span text:style-name="nadrukvet">MASTERPLAN</text:span>
                  </text:p>
                  <text:p text:style-name="table_al">Het masterplan wordt opgesteld door de initiatiefnemer. De kosten voor het opstellen van het Masterplan worden betaald door initiatiefnemer (op basis van een afspraak die wordt vastgelegd voorafgaande aan het ontwikkelperspectief). </text:p>
                  <text:p text:style-name="table_al"/>
                  <text:p text:style-name="table_al">Het college maakt een reactie op (oplegger bij) het Masterplan wanneer het een ontwikkeling van derden betreft.</text:p>
                  <text:p text:style-name="table_al"/>
                  <text:p text:style-name="table_al">Het Masterplan is geen kerninstrument van de Omgevingswet maar wordt uitgewerkt/ verwerkt/ opgenomen in een kerninstrument.</text:p>
                </table:table-cell>
              </table:table-row>
              <table:table-row table:style-name="row">
                <table:table-cell table:style-name="cell_frame_all" table:number-rows-spanned="1" table:number-columns-spanned="1">
                  <text:p text:style-name="table_al">
                    <text:span text:style-name="nadrukvet">Doel</text:span>
                  </text:p>
                </table:table-cell>
                <table:table-cell table:style-name="cell_frame_all" table:number-rows-spanned="1" table:number-columns-spanned="1">
                  <text:p text:style-name="table_al">Het Masterplan geeft inzicht in de stedenbouwkundige opzet van een ruimtelijke ontwikkelingen op hoofdlijnen. Het plan biedt een eerste doorkijk naar de haalbaarheid van plannen en is richtinggevend voor de verdere uitwerking zoals het Omgevingsplan, Bopa, Inrichtingsplan (openbare) ruimte en (meestal) een Beeldkwaliteitsplan en omgevingsvergunningen. Gemeenteraad controleert in hoeverre er met de eerder meegegeven kaders gewerkt is.</text:p>
                  <text:p text:style-name="table_al"/>
                  <text:p text:style-name="table_al">Op basis van een Masterplan vinden de principiële discussies plaats en wordt een participatietraject doorlopen.</text:p>
                </table:table-cell>
              </table:table-row>
              <table:table-row table:style-name="row">
                <table:table-cell table:style-name="cell_frame_all" table:number-rows-spanned="1" table:number-columns-spanned="1">
                  <text:p text:style-name="table_al">
                    <text:span text:style-name="nadrukvet">Inhoud document</text:span>
                  </text:p>
                </table:table-cell>
                <table:table-cell table:style-name="cell_frame_all" table:number-rows-spanned="1" table:number-columns-spanned="1">
                  <text:p text:style-name="table_al">Uitwerking van een (complexere) ruimtelijke ontwikkelingen door een initiatiefnemer. </text:p>
                  <text:p text:style-name="table_al">Het Masterplan bevat de uitwerking van de kaders en uitgangspunten door de initiatiefnemer en gaat tenminste in op: </text:p>
                  <text:list text:style-name="id1-3-2-5-52-1-3-3-2-3">
                    <text:list-item text:style-override="id1-3-2-5-52-1-3-3-2-3-1">
                      <text:number>–</text:number>
                      <text:p text:style-name="table_al">Analyse plangebied</text:p>
                    </text:list-item>
                    <text:list-item text:style-override="id1-3-2-5-52-1-3-3-2-3-2">
                      <text:number>–</text:number>
                      <text:p text:style-name="table_al">Visie op plangebied</text:p>
                    </text:list-item>
                    <text:list-item text:style-override="id1-3-2-5-52-1-3-3-2-3-3">
                      <text:number>–</text:number>
                      <text:p text:style-name="table_al">Stedenbouwkundige opzet</text:p>
                    </text:list-item>
                    <text:list-item text:style-override="id1-3-2-5-52-1-3-3-2-3-4">
                      <text:number>–</text:number>
                      <text:p text:style-name="table_al">Programma (woningbouw, voorzieningen etc.)</text:p>
                    </text:list-item>
                    <text:list-item text:style-override="id1-3-2-5-52-1-3-3-2-3-5">
                      <text:number>–</text:number>
                      <text:p text:style-name="table_al">
                        <text:a xlink:href="bookmark://_toc193287742/" xlink:type="simple">
                          <text:span text:style-name="nadrukondlijn">Inrichting openbare ruimte</text:span>
                        </text:a>
                      </text:p>
                    </text:list-item>
                    <text:list-item text:style-override="id1-3-2-5-52-1-3-3-2-3-6">
                      <text:number>–</text:number>
                      <text:p text:style-name="table_al">Leefomgevingsaspecten</text:p>
                    </text:list-item>
                    <text:list-item text:style-override="id1-3-2-5-52-1-3-3-2-3-7">
                      <text:number>–</text:number>
                      <text:p text:style-name="table_al">
                        <text:a xlink:href="bookmark://_toc193287743/" xlink:type="simple">
                          <text:span text:style-name="nadrukondlijn">Parkeren en verkeer</text:span>
                        </text:a> </text:p>
                    </text:list-item>
                    <text:list-item text:style-override="id1-3-2-5-52-1-3-3-2-3-8">
                      <text:number>–</text:number>
                      <text:p text:style-name="table_al">
                        <text:a xlink:href="bookmark://_toc193287744/" xlink:type="simple">
                          <text:span text:style-name="nadrukondlijn">Duurzaamheid</text:span>
                        </text:a>
                      </text:p>
                    </text:list-item>
                    <text:list-item text:style-override="id1-3-2-5-52-1-3-3-2-3-9">
                      <text:number>–</text:number>
                      <text:p text:style-name="table_al">Participatie</text:p>
                    </text:list-item>
                  </text:list>
                  <text:p text:style-name="table_al">Omdat een Masterplan een product is van een initiatiefnemer en iedere ontwikkeling zijn eigen uitdagingen of bijzonderheden kent, is het niet wenselijk een vaste inhoudsopgave te hanteren. Een dergelijk format schiet mogelijk in een aantal gevallen tekort, gezien de opgaven of ambities die een initiatiefnemer wil verwerken in zijn uitwerking van de plannen. Het is nog geen gedetailleerd stedenbouwkundig plan.</text:p>
                </table:table-cell>
              </table:table-row>
              <table:table-row table:style-name="row">
                <table:table-cell table:style-name="cell_frame_all" table:number-rows-spanned="1" table:number-columns-spanned="1">
                  <text:p text:style-name="table_al">
                    <text:span text:style-name="nadrukvet">Beoogd resultaat</text:span>
                  </text:p>
                </table:table-cell>
                <table:table-cell table:style-name="cell_frame_all" table:number-rows-spanned="1" table:number-columns-spanned="1">
                  <text:p text:style-name="table_al">Een besluit door de gemeenteraad (BOB-procedure) met daarin een reactie op het Masterplan. De BOB-procedure zou in voorkomende gevallen door de agendacommissie van de raad verkort kunnen worden door beeldvormend en oordeelsvormend te combineren.</text:p>
                </table:table-cell>
              </table:table-row>
            </table:table>
            <text:p text:style-name="table_bottom"/>
          </text:section>
          <text:p text:style-name="al"/>
          <text:p text:style-name="al">
          <text:span text:style-name="nadrukvet">OMGEVINGSPLAN of BOPA</text:span>
        </text:p>
          <text:p text:style-name="al"/>
          <text:section text:name="table_id1-3-2-5-56" text:style-name="table">
            <text:p text:style-name="table_top"/>
            <table:table table:style-name="tgroup">
              <table:table-column table:style-name="id1-3-2-5-56-1-1"/>
              <table:table-column table:style-name="id1-3-2-5-56-1-2"/>
              <table:table-row table:style-name="row">
                <table:table-cell table:style-name="cell_frame_all" table:number-rows-spanned="1" table:number-columns-spanned="1">
                  <text:p text:style-name="table_al">
                    <text:span text:style-name="nadrukvet">4.</text:span>
                  </text:p>
                </table:table-cell>
                <table:table-cell table:style-name="cell_frame_all" table:number-rows-spanned="1" table:number-columns-spanned="1">
                  <text:p text:style-name="table_al">
                    <text:span text:style-name="nadrukvet">Omgevingsplan</text:span>
                    <text:note text:id="noot_id1-3-2-5-56-1-3-1-2-1-2" text:note-class="footnote"><text:note-citation text:label="5">5</text:note-citation><text:note-body><text:p text:style-name="noot.al">In sommige gevallen wordt gekozen voor een BOPA (Buitenplanse Omgevingsplan Activiteit) en niet voor het wijzigen van het Omgevingsplan. De rol en het doel van het document blijft echter hetzelfde: de betreffende ontwikkeling juridisch mogelijk maken binnen de door de raad gestelde kaders.</text:p></text:note-body></text:note>
                  </text:p>
                  <text:p text:style-name="table_al">Het besluit wijziging omgevingsplan wordt opgesteld door de gemeente. </text:p>
                  <text:p text:style-name="table_al">Op basis van vastgestelde bevoegdheden<text:note text:id="noot_id1-3-2-5-56-1-3-1-2-3-1" text:note-class="footnote"><text:note-citation text:label="6">6</text:note-citation><text:note-body><text:p text:style-name="noot.al">De bevoegdheden worden geregeld in de Omgevingswet en in het Delegatiebesluit Omgevingswet. Het Delegatiebesluit wordt in 2025 geëvalueerd en indien nodig herzien.</text:p></text:note-body></text:note> wordt het besluit genomen door college of raad. Wanneer hier geen zienswijzen zijn, kan het als hamerstuk geagendeerd worden.</text:p>
                  <text:p text:style-name="table_al">Het Omgevingsplan is een kerninstrument van de Omgevingswet. Het volgt de (uitgebreide) procedure op grond van de Algemene Wet bestuurecht.</text:p>
                  <text:p text:style-name="table_al"/>
                </table:table-cell>
              </table:table-row>
              <table:table-row table:style-name="row">
                <table:table-cell table:style-name="cell_frame_all" table:number-rows-spanned="1" table:number-columns-spanned="1">
                  <text:p text:style-name="table_al">
                    <text:span text:style-name="nadrukvet">Doel</text:span>
                  </text:p>
                </table:table-cell>
                <table:table-cell table:style-name="cell_frame_all" table:number-rows-spanned="1" table:number-columns-spanned="1">
                  <text:list text:style-name="id1-3-2-5-56-1-3-2-2-1">
                    <text:list-item text:style-override="id1-3-2-5-56-1-3-2-2-1-1">
                      <text:number>o</text:number>
                      <text:p text:style-name="table_al">Het doel is het vaststellen van een gewijzigd Omgevingsplan, waarmee wordt onderbouwd, vastgelegd en geborgd dat met een project een evenwichtige toedeling van functies aan locaties wordt bereikt. Dit door het stellen van regels over omgevingsplan-activiteiten, met een daarbij behorende motivering. Dit gebeurt op basis van het Masterplan. </text:p>
                    </text:list-item>
                    <text:list-item text:style-override="id1-3-2-5-56-1-3-2-2-1-2">
                      <text:number>o</text:number>
                      <text:p text:style-name="table_al">Het doel hiervan is dat de initiatiefnemer de vergunningsprocedure kan doorlopen zodat het project daadwerkelijk gerealiseerd kan worden.</text:p>
                    </text:list-item>
                  </text:list>
                </table:table-cell>
              </table:table-row>
              <table:table-row table:style-name="row">
                <table:table-cell table:style-name="cell_frame_all" table:number-rows-spanned="1" table:number-columns-spanned="1">
                  <text:p text:style-name="table_al">
                    <text:span text:style-name="nadrukvet">Inhoud document</text:span>
                  </text:p>
                </table:table-cell>
                <table:table-cell table:style-name="cell_frame_all" table:number-rows-spanned="1" table:number-columns-spanned="1">
                  <text:list text:style-name="id1-3-2-5-56-1-3-3-2-1">
                    <text:list-item text:style-override="id1-3-2-5-56-1-3-3-2-1-1">
                      <text:number>o</text:number>
                      <text:p text:style-name="table_al">Gemeentelijke regels over de fysieke leefomgeving.</text:p>
                    </text:list-item>
                    <text:list-item text:style-override="id1-3-2-5-56-1-3-3-2-1-2">
                      <text:number>o</text:number>
                      <text:p text:style-name="table_al">Een gemotiveerd ontwerp- raadsbesluit bij een wijziging van het omgevingsplan, waarbij alle relevante inhoudelijke elementen zijn opgenomen. </text:p>
                    </text:list-item>
                  </text:list>
                  <text:p text:style-name="table_al">N.B. In geval van een de omgevingsvergunning voor de Bopa (Buitenplanse Omgevingsplan Activiteit): Deze vergunning kent een andere inhoudelijke opbouw en is niet in alle gevallen een raadsbesluit vereist.</text:p>
                  <text:p text:style-name="table_al"/>
                  <text:p text:style-name="table_al">Daarnaast wordt, wanneer nodig, een besluit opgenomen om de welstandsnota te wijzigen.</text:p>
                  <text:list text:style-name="id1-3-2-5-56-1-3-3-2-5">
                    <text:list-item text:style-override="id1-3-2-5-56-1-3-3-2-5-1">
                      <text:number>o</text:number>
                      <text:p text:style-name="table_al">De uitwerking van het Beeldkwaliteitsplan wordt toegevoegd, als onderbouwing van de wijziging van de welstandsnota.</text:p>
                    </text:list-item>
                    <text:list-item text:style-override="id1-3-2-5-56-1-3-3-2-5-2">
                      <text:number>o</text:number>
                      <text:p text:style-name="table_al">Mogelijk zijn, om het project mogelijk te maken, ook overige aanverwante besluiten nodig. Indien dit het geval is, worden deze (inclusief betreffend bevoegde gezagen) vermeld.</text:p>
                    </text:list-item>
                  </text:list>
                </table:table-cell>
              </table:table-row>
              <table:table-row table:style-name="row">
                <table:table-cell table:style-name="cell_frame_all" table:number-rows-spanned="1" table:number-columns-spanned="1">
                  <text:p text:style-name="table_al">
                    <text:span text:style-name="nadrukvet">Beoogd resultaat</text:span>
                  </text:p>
                </table:table-cell>
                <table:table-cell table:style-name="cell_frame_all" table:number-rows-spanned="1" table:number-columns-spanned="1">
                  <text:p text:style-name="table_al">Een grond voor de ontwikkelende partij om een omgevingsvergunning aan te vragen zodat deze kan ontwikkelen.</text:p>
                  <text:p text:style-name="table_al"/>
                  <text:p text:style-name="table_al">Over dat besluit kan door belanghebbenden beroep worden ingesteld bij de Raad van State. </text:p>
                </table:table-cell>
              </table:table-row>
            </table:table>
            <text:p text:style-name="table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5-38-1-1" style:parent-style-name="Standard">
      <style:paragraph-properties style:line-spacing="0mm" style:text-autospace="none" ofo:line-height="0.001cm"/>
    </style:style>
    <style:style style:family="graphic" style:name="illustratie_id1-3-2-5-3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150642</text:span><text:line-break/><text:date style:data-style-name="dag" text:fixed="true" text:date-value="2026-03-31"/><text:line-break/><text:date style:data-style-name="jaar" text:fixed="true" text:date-value="2026-03-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0642</text:span><text:date style:data-style-name="nicedate" text:fixed="true" text:date-value="2026-03-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0642</text:span><text:date style:data-style-name="nicedate" text:fixed="true" text:date-value="2026-03-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Gemeente/DC.creator">Deventer</meta:user-defined>
    <meta:user-defined meta:name="OVERHEID.Informatietype/DC.type">officiële publicatie</meta:user-defined>
    <meta:user-defined meta:name="OVERHEIDop.Rubriek/DC.type">algemeen verbindend voorschrift (verordening)</meta:user-defined>
    <meta:user-defined meta:name="OVERHEID.Gemeente/OVERHEID.authority">Deventer</meta:user-defined>
    <meta:user-defined meta:name="OVERHEID.Gemeente/DCTERMS.publisher">Deventer</meta:user-defined>
    <meta:user-defined meta:name="OVERHEID.TaxonomieBeleidsagendaDecentraal/OVERHEID.category">Bestuur | Organisatie en beleid</meta:user-defined>
    <meta:user-defined meta:name="DC.source">artikel 16.15a van de Omgevingswet]|[1.0:c:BWBR0037885&amp;artikel=16.15a&amp;g=2026-02-18</meta:user-defined>
    <meta:user-defined meta:name="DC.source">artikel 16.15b van de Omgevingswet]|[1.0:c:BWBR0037885&amp;artikel=16.15b&amp;g=2026-02-18</meta:user-defined>
    <meta:user-defined meta:name="DC.source">artikel 4.21 van het Omgevingsbesluit]|[1.0:c:BWBR0041278&amp;artikel=4.21&amp;g=2026-01-21</meta:user-defined>
    <meta:user-defined meta:name="OVERHEIDop.referentienummer">2025-1119</meta:user-defined>
    <meta:user-defined meta:name="DCTERMS.alternative">Categorieënlijst bindend adviesrecht Deventer</meta:user-defined>
    <dc:language>nl</dc:language>
    <meta:user-defined meta:name="OVERHEIDop.locatietype/OVERHEIDop.gebiedsmarkering">Gemeente</meta:user-defined>
    <meta:user-defined meta:name="DC.title">Categorieënlijst bindend adviesrecht Deventer</meta:user-defined>
    <meta:user-defined meta:name="DCTERMS.W3CDTF/DCTERMS.available">2026-03-31</meta:user-defined>
    <meta:user-defined meta:name="DCTERMS.W3CDTF/OVERHEIDop.jaargang">2026</meta:user-defined>
    <meta:user-defined meta:name="OVERHEIDop.publicationIssue">150642</meta:user-defined>
    <meta:user-defined meta:name="OVERHEIDop.betreftRegeling">CVDR759804_1</meta:user-defined>
    <meta:user-defined meta:name="xs:date/OVERHEIDop.startdatum">2026-04-01</meta:user-defined>
    <meta:user-defined meta:name="OVERHEIDop.GmbID/DC.identifier">gmb-2026-150642</meta:user-defined>
    <meta:user-defined meta:name="OVERHEIDop.versieInformatie"/>
  </office:meta>
</office:document-meta>
</file>