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Kozijnwijziging, kozijnvervanging of gevelwijziging, Aart van der Leeuwlaan 1048 2624MA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rt van der Leeuwlaan 1048 2624MA Delft |Kozijnwijziging, kozijnvervanging of gevelwijziging, 27-03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50457</text:span><text:line-break/><text:date style:data-style-name="dag" text:fixed="true" text:date-value="2026-03-31"/><text:line-break/><text:date style:data-style-name="jaar" text:fixed="true" text:date-value="2026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0457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0457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717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bouw, Kozijnwijziging, kozijnvervanging of gevelwijziging, Aart van der Leeuwlaan 1048 2624MA Delft</meta:user-defined>
    <meta:user-defined meta:name="DCTERMS.W3CDTF/DCTERMS.available">2026-03-31</meta:user-defined>
    <meta:user-defined meta:name="DCTERMS.W3CDTF/OVERHEIDop.jaargang">2026</meta:user-defined>
    <meta:user-defined meta:name="OVERHEIDop.publicationIssue">150457</meta:user-defined>
    <meta:user-defined meta:name="OVERHEIDop.GmbID/DC.identifier">gmb-2026-150457</meta:user-defined>
    <meta:user-defined meta:name="OVERHEIDop.versieInformatie"/>
  </office:meta>
</office:document-meta>
</file>