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7-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7-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7-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8-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8-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8-5-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5-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5-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5-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5-4-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8-5-4-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8-5-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8-5-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8-5-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8-5-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8-5-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office:automatic-styles>
  <office:body>
    <office:text>
      <text:p text:style-name="new_page_staatscourant"/>
      <text:p text:style-name="single-kop-titel">Toetsingskader indoor padelhallen op bedrijventerreinen De Fryske Marren</text:p>
      <text:section text:name="regeling_id1-3-2" text:style-name="regeling">
        <text:section text:name="aanhef_id1-3-2-1" text:style-name="aanhef">
          <text:section text:name="preambule_id1-3-2-1-1" text:style-name="preambule">
            <text:p text:style-name="al">Intitulé</text:p>
            <text:p text:style-name="al">Toetsingskader indoor padelhallen op bedrijventerreinen De Fryske Marren</text:p>
          </text:section>
        </text:section>
        <text:section text:name="regeling-tekst_id1-3-2-2" text:style-name="regeling-tekst">
          <text:section text:name="hoofdstuk_id1-3-2-2-1" text:style-name="hoofdstuk">
            <text:p text:style-name="hoofdstuk_kop"><text:span text:style-name="label">Hoofdstuk</text:span> <text:span text:style-name="nr">1</text:span> Inleiding</text:p>
            <text:section text:name="artikel_id1-3-2-2-1-2" text:style-name="artikel">
              <text:p text:style-name="artikel_kop_titel"><text:span text:style-name="artikel_kop_label"/> <text:span text:style-name="artikel_kop_nr"/> </text:p>
              <text:p text:style-name="al">De gemeente ontvangt in toenemend aantal verzoeken om op bedrijventerreinen indoor padelhallen te realiseren. De indoor padelhallen op bedrijventerreinen zijn in strijd met het omgevingsplan. Gelet op de toename in populariteit van padel, dient er extra aandacht te worden besteed aan dit onderwerp in de beoordeling van het omgevingsplan.</text:p>
              <text:p text:style-name="al">Een van de opgaven uit onze omgevingsvisie betreft het investeren in goed wonen en leven voor iedereen in het bebouwd gebied. Meer specifiek wordt onder andere benoemd dat gezondheid kan worden gefaciliteerd door te voorzien in toegankelijke basisvoorzieningen en inwoners uit te nodigen tot gezond gedrag. Indoor padelbanen kunnen hier een positieve bijdrage aan leveren. Zeker het voordeel ten aanzien van geluidsoverlast voor omwonenden ten opzichte van buiten padelbanen. Daarnaast kunnen indoor padelbanen ook bij slecht weer worden gebruikt.</text:p>
              <text:p text:style-name="al">Op 30 september 2025 heeft het college besloten om de destijds lopende conceptverzoeken af te wijzen en in te stemmen met het uitwerken van een integraal afwegingskader om onder voorwaarden indoor padelbanen op bedrijventerreinen toe te staan. Daarnaast heeft het college opdracht gegeven om een additioneel toetsingskader te realiseren, teneinde padelsport onder voorwaarden wel mogelijk te kunnen maken.</text:p>
              <text:p text:style-name="al">Er is kritisch gekeken naar het toepassen van de binnenplanse afwijkings- mogelijkheden en de reeds gegeven bevoegdheden voor het college in de (tijdelijke) omgevingsplannen. In de omgevingsplan regels van de bedrijventerreinen is veelal in algemene bewoording het volgde vastgelegd als binnenplanse afwijkingsbevoegdheid.</text:p>
              <text:p text:style-name="al">"Mits geen onevenredige afbreuk wordt gedaan aan de milieusituatie, de woonsituatie en de gebruiksmogelijkheden van de aangrenzende gronden, kan met een omgevingsvergunning worden afgeweken van: Het bepaalde in die zin dat tevens bedrijven worden gevestigd die naar de aard en invloed op de omgeving gelijk te stellen zijn met bedrijven die zijn genoemd in een bijlage.(...)"</text:p>
              <text:p text:style-name="al">in de bijlagen van de omgevingsplannen voor bedrijventerreinen zit in alle gevallen een bijlage met een opsomming van bedrijvigheid met een lage milieucategorie. Padelsport is niet opgenomen in deze bijlage lijst. Echter padel is eveneens een vorm van bedrijvigheid met een lage milieucategorie. Hierdoor kan padel vallen onder de interpretatie van genoemde binnenplanse afwijkingsmogelijkheid.</text:p>
            </text:section>
            <text:p text:style-name="hoofdstuk_bottom"/>
          </text:section>
          <text:section text:name="hoofdstuk_id1-3-2-2-2" text:style-name="hoofdstuk">
            <text:p text:style-name="hoofdstuk_kop"><text:span text:style-name="label">Hoofdstuk</text:span> <text:span text:style-name="nr">2</text:span> Algemene bepalingen</text:p>
            <text:section text:name="artikel_id1-3-2-2-2-2" text:style-name="artikel">
              <text:p text:style-name="artikel_kop_titel"><text:span text:style-name="artikel_kop_label"/> <text:span text:style-name="artikel_kop_nr"/> </text:p>
              <text:p text:style-name="al"/>
            </text:section>
            <text:section text:name="artikel_id1-3-2-2-2-3" text:style-name="artikel">
              <text:p text:style-name="artikel_kop_titel"><text:span text:style-name="artikel_kop_label">Artikel</text:span> <text:span text:style-name="artikel_kop_nr">1</text:span> Algemene bepalingen</text:p>
              <text:p text:style-name="al">Voor zover de begrippen niet nader worden omschreven in dit toetsingskader hebben zij dezelfde betekenis als in de Omgevingswet, het Omgevingsbesluit, het Besluit bouwwerken leefomgeving, het Besluit kwaliteit leefomgeving, het Besluit activiteiten leefomgeving en de Algemene wet bestuursrecht. Voor de volledigheid en ter aanvulling zijn hieronder enkele belangrijke begrippen opgenomen.</text:p>
              <text:p text:style-name="al"/>
            </text:section>
            <text:section text:name="artikel_id1-3-2-2-2-4" text:style-name="artikel">
              <text:p text:style-name="artikel_kop_titel"><text:span text:style-name="artikel_kop_label">Artikel</text:span> <text:span text:style-name="artikel_kop_nr">2</text:span> Begrippen</text:p>
              <text:p text:style-name="al">In deze beleidsregels wordt verstaan onder:</text:p>
              <text:p text:style-name="al">Bedrijventerrein: het geheel aan gebouwen en terreinen ten behoeve van bedrijven en industrie, inclusief toevoerwegen, tussengelegen water, fabrieksterrein, haventerrein, veilingterrein, tentoonstellingsterrein, veemarkt (al dan niet overdekt), groothandelscomplex, terrein met banken en verzekeringsmaatschappijen, bijbehorend opslagterrein en parkeergelegenheid, garage (incl. parkeergarage), garage van busmaatschappij, kantoorgebouw, bijbehorende parkeerterreinen en niet tot deze categorie behorende inliggende braak-, en/of niet bouwrijpe terreinen.</text:p>
              <text:p text:style-name="al">Bestaand stedelijk gebied: het gebied zoals begrensd op de van de Omgevingsverordening Fryslán deel uitmakende kaarten Begrenzing bestaand stedelijk gebied in Bijlage 1.1 van de Omgevingsverordening.</text:p>
              <text:p text:style-name="al">Bruto vloeroppervlak (BVO): het vloeroppervlak van de ruimte, dan wel van meerdere ruimten van een vastgoedobject gemeten (volgens NEN 2580) op vloerniveau langs de buitenomtrek van de (buitenste) opgaande scheidingsconstructie, die de desbetreffende ruimte(n) omhullen.</text:p>
              <text:p text:style-name="al">Omgevingsplan: omgevingsplan als bedoel in artikel 2.4 Omgevingswet.</text:p>
              <text:p text:style-name="al">OPA: een activiteit waarvoor in het omgevingsplan is bepaald dat het is verboden deze zonder omgevingsvergunning te verrichten en die niet in strijd is met het omgevingsplan, of een andere activiteit die in strijd is met het omgevingsplan.</text:p>
              <text:p text:style-name="al">Padel: sport die gespeeld wordt door twee teams van twee spelers of twee teams van één speler op een veld waar glazen wanden omheen staan, waarbij de bal met een racket over een net wordt gespeeld en indien gewenst via de wanden.</text:p>
              <text:p text:style-name="al">Padelbaan: een omheind speelveld (kooi) vergelijkbaar met een tennisbaan maar omgeven door glazen wanden en hekwerk die deel uitmaken van het spel.</text:p>
              <text:p text:style-name="al">Padelhal: een hal waarin één of meerdere padelbanen zijn gevestigd</text:p>
              <text:p text:style-name="al"/>
            </text:section>
            <text:section text:name="artikel_id1-3-2-2-2-5" text:style-name="artikel">
              <text:p text:style-name="artikel_kop_titel"><text:span text:style-name="artikel_kop_label">Artikel</text:span> <text:span text:style-name="artikel_kop_nr">3</text:span> Beoordelingscriteria</text:p>
              <text:p text:style-name="al">Bij het beoordelen van een omgevingsvergunning aanvraag voor een OPA toetst het team Vergunningen Toezicht en Handhaving (VTH) van de gemeente De Fryske Marren aan de in artikel 5 opgenomen voorwaarden. Mits geen onevenredige afbreuk wordt gedaan aan de</text:p>
              <text:p text:style-name="al">milieusituatie, de woonsituatie en de gebruiksmogelijkheden van de aangrenzende gronden</text:p>
              <text:p text:style-name="al"/>
            </text:section>
            <text:section text:name="artikel_id1-3-2-2-2-6" text:style-name="artikel">
              <text:p text:style-name="artikel_kop_titel"><text:span text:style-name="artikel_kop_label">Artikel</text:span> <text:span text:style-name="artikel_kop_nr">4</text:span> Wettelijke grondslag</text:p>
              <text:p text:style-name="al">Het toetsingskader berust op de volgende wettelijke grondslagen:</text:p>
              <text:p text:style-name="al">Artikel 5.1 lid 1 onder a. van de Omgevingswet</text:p>
              <text:p text:style-name="al"/>
            </text:section>
            <text:section text:name="artikel_id1-3-2-2-2-7" text:style-name="artikel">
              <text:p text:style-name="artikel_kop_titel"><text:span text:style-name="artikel_kop_label">Artikel</text:span> <text:span text:style-name="artikel_kop_nr">5</text:span> Voorwaarden indoor padelhal</text:p>
              <text:p text:style-name="al">Het college van burgemeester en wethouders kan afwijken van het omgevingsplan, zodat een indoor padelhal op een bedrijventerrein kan worden toegestaan, met inachtneming van de volgende voorwaarden:</text:p>
              <text:list text:style-name="id1-3-2-2-2-7-3">
                <text:list-item text:style-override="id1-3-2-2-2-7-3-1">
                  <text:number>1.</text:number>
                  <text:p text:style-name="al">De indoor padelhal dient gerealiseerd te worden met een verlichtingsplan waaruit blijkt dat de sociale veiligheid rondom het gebouw op het perceel wordt gewaarborgd.</text:p>
                </text:list-item>
                <text:list-item text:style-override="id1-3-2-2-2-7-3-2">
                  <text:number>2.</text:number>
                  <text:p text:style-name="al">Parkeren dient te allen tijde plaats te vinden op het eigen perceel. Hierbij dient te worden voldaan aan de CROW-normen. Hierbij wordt uitgegaan van 0.65 parkeerplaatsen per 100 m2 BVO.</text:p>
                </text:list-item>
                <text:list-item text:style-override="id1-3-2-2-2-7-3-3">
                  <text:number>3.</text:number>
                  <text:p text:style-name="al">Er moet sprake zijn van een verkeersveilige situatie. Er moet worden voorkomen dat er sprake is van een menging tussen het perceel van de indoor padelhal en percelen waarop zware bedrijvigheid (categorie 4) en/of transportbedrijven (categorie 3.1 en 3.2) zijn toegestaan.</text:p>
                </text:list-item>
                <text:list-item text:style-override="id1-3-2-2-2-7-3-4">
                  <text:number>4.</text:number>
                  <text:p text:style-name="al">De openingstijden mogen maximaal van 7:00 uur tot 23:00 uur zijn.</text:p>
                </text:list-item>
                <text:list-item text:style-override="id1-3-2-2-2-7-3-5">
                  <text:number>5.</text:number>
                  <text:p text:style-name="al">De geluidsnormen uit het omgevingsplan en het Besluit activiteiten leefomgeving (Bal) zijn van toepassing / rechtstreeks werkend, zowel voor indoor padel als padel in de buitenlucht.</text:p>
                </text:list-item>
              </text:list>
              <text:p text:style-name="al"/>
            </text:section>
            <text:section text:name="artikel_id1-3-2-2-2-8" text:style-name="artikel">
              <text:p text:style-name="artikel_kop_titel"><text:span text:style-name="artikel_kop_label">Artikel</text:span> <text:span text:style-name="artikel_kop_nr">6</text:span> Participatie</text:p>
              <text:p text:style-name="al">Participatie dient plaats te vinden volgens de participatiewijzer ruimtelijke initiatieven van De Fryske Marren. Participatie is verplicht ten aanzien van een verifieerbaar contact tussen initiatiefnemers en de plaatselijke tennisvereniging, waarbij de mogelijkheden voor samenwerking zijn onderzocht. Het moet gaan om het stimuleren van onze inwoners om te blijven en/of te gaan sporten en bewegen</text:p>
              <text:p text:style-name="al">Verder wordt gewezen op het zoeken naar samenwerkingen met lokale (sport)verenigingen. Artikel 7 Indieningsvereisten</text:p>
              <text:p text:style-name="al">De aanvraag voor een OPA dient te geschieden via het landelijke omgevingsloket en gaat naast de wettelijke voorgeschreven stukken in ieder geval vergezeld met de volgende informatie en stukken:</text:p>
              <text:list text:style-name="id1-3-2-2-2-8-5">
                <text:list-item text:style-override="id1-3-2-2-2-8-5-1">
                  <text:number>a.</text:number>
                  <text:p text:style-name="al">een verlichtingsplan waaruit blijkt dat de sociale veiligheid rondom het gebouw op het perceel wordt gewaarborgd.</text:p>
                </text:list-item>
                <text:list-item text:style-override="id1-3-2-2-2-8-5-2">
                  <text:number>b.</text:number>
                  <text:p text:style-name="al">het beoogde- en het huidige gebruik van het bouwwerk en de bijbehorende gronden waarop de aanvraag betrekking heeft;</text:p>
                </text:list-item>
                <text:list-item text:style-override="id1-3-2-2-2-8-5-3">
                  <text:number>c.</text:number>
                  <text:p text:style-name="al">een opgave van de bruto inhoud in m3 en de bruto vloeroppervlakte in m2 van het deel van het bouwwerk waarop de aanvraag betrekking heeft;</text:p>
                </text:list-item>
                <text:list-item text:style-override="id1-3-2-2-2-8-5-4">
                  <text:number>d.</text:number>
                  <text:p text:style-name="al">een situatietekening van de bestaande toestand en een situatietekening van de nieuwe toestand met daarop:</text:p>
                  <text:list text:style-name="id1-3-2-2-2-8-5-4-3">
                    <text:list-item text:style-override="id1-3-2-2-2-8-5-4-3-1">
                      <text:number>1.</text:number>
                      <text:p text:style-name="al">de afmetingen van het perceel en bebouwd oppervlak</text:p>
                    </text:list-item>
                    <text:list-item text:style-override="id1-3-2-2-2-8-5-4-3-2">
                      <text:number>2.</text:number>
                      <text:p text:style-name="al">de situering van het bouwwerk ten opzichte van de perceelsgrenzen en de wegzijde;</text:p>
                    </text:list-item>
                    <text:list-item text:style-override="id1-3-2-2-2-8-5-4-3-3">
                      <text:number>3.</text:number>
                      <text:p text:style-name="al">de wijze waarop de locatie wordt ontsloten;</text:p>
                    </text:list-item>
                    <text:list-item text:style-override="id1-3-2-2-2-8-5-4-3-4">
                      <text:number>4.</text:number>
                      <text:p text:style-name="al">de aangrenzende locaties en de daarop voorkomende bebouwing; en</text:p>
                    </text:list-item>
                    <text:list-item text:style-override="id1-3-2-2-2-8-5-4-3-5">
                      <text:number>5.</text:number>
                      <text:p text:style-name="al">het beoogd gebruik van de gronden behorende bij het voorgenomen bouwwerk;</text:p>
                    </text:list-item>
                  </text:list>
                </text:list-item>
                <text:list-item text:style-override="id1-3-2-2-2-8-5-5">
                  <text:number>e.</text:number>
                  <text:p text:style-name="al">plattegrondtekeningen van alle relevante verdiepingen van het gebouw.</text:p>
                </text:list-item>
                <text:list-item text:style-override="id1-3-2-2-2-8-5-6">
                  <text:number>f.</text:number>
                  <text:p text:style-name="al">de hoogte van het bouwwerk ten opzichte van het straatpeil en het aantal bouwlagen;</text:p>
                </text:list-item>
                <text:list-item text:style-override="id1-3-2-2-2-8-5-7">
                  <text:number>g.</text:number>
                  <text:p text:style-name="al">de inrichting van parkeervoorzieningen op het eigen terrein uitgegaan van 0.65 parkeerplaatsen per 100 m2 BVO.</text:p>
                </text:list-item>
                <text:list-item text:style-override="id1-3-2-2-2-8-5-8">
                  <text:number>h.</text:number>
                  <text:p text:style-name="al">overige vereiste gegevens en bescheiden die samenhangen met benodigde toetsing aan het (tijdelijke) omgevingsplan en indieningsvereisten vanuit de Omgevingswet voor de aangevraagde omgevingsplan activiteit(en).</text:p>
                </text:list-item>
                <text:list-item text:style-override="id1-3-2-2-2-8-5-9">
                  <text:number>i.</text:number>
                  <text:p text:style-name="al">verplicht participatie verslag of notitie van een contact tussen belanghebbende en de plaatselijke tennisvereniging, waarin een mogelijke samenwerking is onderzocht.</text:p>
                </text:list-item>
              </text:list>
              <text:p text:style-name="al"/>
            </text:section>
            <text:section text:name="artikel_id1-3-2-2-2-9" text:style-name="artikel">
              <text:p text:style-name="artikel_kop_titel"><text:span text:style-name="artikel_kop_label">Artikel</text:span> <text:span text:style-name="artikel_kop_nr">8</text:span> Inwerkingtreding</text:p>
              <text:p text:style-name="al">Dit toetsingskader treedt in werking op de eerste dag na de dag waarop zij conform de artikelen 3:40 en 3:42 Algemene wet bestuursrecht is bekendgemaakt.</text:p>
              <text:p text:style-name="al"/>
            </text:section>
            <text:section text:name="artikel_id1-3-2-2-2-10" text:style-name="artikel">
              <text:p text:style-name="artikel_kop_titel"><text:span text:style-name="artikel_kop_label">Artikel</text:span> <text:span text:style-name="artikel_kop_nr">9</text:span> Citeertitel</text:p>
              <text:p text:style-name="al">Dit toetsingskader wordt aangehaald als: Toetsingskader indoor padelhallen op bedrijventerreinen De Fryske Marren</text:p>
              <text:p text:style-name="al"/>
              <text:p text:style-name="al">
              <text:span text:style-name="nadrukvet">Ondertekening</text:span>
            </text:p>
              <text:p text:style-name="al">Aldus besloten door het college van burgemeester en wethouders in de vergadering van 3 maart 2026</text:p>
              <text:p text:style-name="al"/>
            </text:section>
            <text:p text:style-name="hoofdstuk_bottom"/>
          </text:section>
          <text:section text:name="artikel_id1-3-2-2-3" text:style-name="artikel">
            <text:p text:style-name="artikel_kop_titel"><text:span text:style-name="artikel_kop_label"/> <text:span text:style-name="artikel_kop_nr"/> </text:p>
            <text:p text:style-name="al"/>
          </text:section>
        </text:section>
        <text:section text:name="regeling-sluiting_id1-3-2-3" text:style-name="regeling-sluiting">
          <text:section text:name="ondertekening_id1-3-2-3-1">
            <text:p><text:span text:style-name="functie">Burgemeester en wethouders van de Fryske Marren</text:span></text:p>
            <text:p><text:span text:style-name="functie"/></text:p>
            <text:p><text:span text:style-name="functie"/></text:p>
            <text:p><text:span text:style-name="functie"/></text:p>
            <text:p><text:span text:style-name="functie">Gemeente secretaris, Burgemeester,</text:span></text:p>
            <text:p><text:span text:style-name="functie">Ditta Cazemier Leo Pieter Stoel</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148539</text:span><text:line-break/><text:date style:data-style-name="dag" text:fixed="true" text:date-value="2026-03-30"/><text:line-break/><text:date style:data-style-name="jaar" text:fixed="true" text:date-value="2026-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8539</text:span><text:date style:data-style-name="nicedate" text:fixed="true" text:date-value="2026-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8539</text:span><text:date style:data-style-name="nicedate" text:fixed="true" text:date-value="2026-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De Fryske Marren</meta:user-defined>
    <meta:user-defined meta:name="OVERHEID.Informatietype/DC.type">officiële publicatie</meta:user-defined>
    <meta:user-defined meta:name="OVERHEIDop.Rubriek/DC.type">beleidsregel</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DC.source">artikel 5 van het Besluit aanwijzing toezichthouders Omgevingswet]|[1.0:c:BWBR0049186&amp;artikel=5&amp;g=2025-07-03</meta:user-defined>
    <meta:user-defined meta:name="DCTERMS.abstract">Toetsingskader indoor padelhallen op bedrijventerreinen De Fryske Marren</meta:user-defined>
    <meta:user-defined meta:name="DCTERMS.alternative">Toetsingskader indoor padelhallen op bedrijventerreinen De Fryske Marren</meta:user-defined>
    <dc:language>nl</dc:language>
    <meta:user-defined meta:name="OVERHEIDop.locatietype/OVERHEIDop.gebiedsmarkering">Gemeente</meta:user-defined>
    <meta:user-defined meta:name="DC.title">Toetsingskader indoor padelhallen op bedrijventerreinen De Fryske Marren</meta:user-defined>
    <meta:user-defined meta:name="DCTERMS.W3CDTF/DCTERMS.available">2026-03-30</meta:user-defined>
    <meta:user-defined meta:name="DCTERMS.W3CDTF/OVERHEIDop.jaargang">2026</meta:user-defined>
    <meta:user-defined meta:name="OVERHEIDop.publicationIssue">148539</meta:user-defined>
    <meta:user-defined meta:name="OVERHEIDop.betreftRegeling">CVDR759718_1</meta:user-defined>
    <meta:user-defined meta:name="xs:date/OVERHEIDop.startdatum">2026-03-31</meta:user-defined>
    <meta:user-defined meta:name="OVERHEIDop.GmbID/DC.identifier">gmb-2026-148539</meta:user-defined>
    <meta:user-defined meta:name="OVERHEIDop.versieInformatie"/>
  </office:meta>
</office:document-meta>
</file>