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Evenement, Taxandria Atletiek voor het houden van een bevrijdingsestafette op 5 mei 2026 vanaf de Vennelaan (atletiekbaan) naar de Gemullehoeken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r is een melding ingediend door: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Taxandria Atletiek</text:span> voor het houden van een bevrijdingsestafette op 5 mei 2026 van 09.00 uur tot 11.00 uur vanaf de Vennelaan (atletiekbaan) naar de Gemullehoekenweg 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147970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797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7970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Gemeente</meta:user-defined>
    <meta:user-defined meta:name="DC.title">Melding Evenement, Taxandria Atletiek voor het houden van een bevrijdingsestafette op 5 mei 2026 vanaf de Vennelaan (atletiekbaan) naar de Gemullehoekenweg</meta:user-defined>
    <meta:user-defined meta:name="DCTERMS.W3CDTF/DCTERMS.available">2026-04-01</meta:user-defined>
    <meta:user-defined meta:name="DCTERMS.W3CDTF/OVERHEIDop.jaargang">2026</meta:user-defined>
    <meta:user-defined meta:name="OVERHEIDop.publicationIssue">147970</meta:user-defined>
    <meta:user-defined meta:name="OVERHEIDop.GmbID/DC.identifier">gmb-2026-147970</meta:user-defined>
    <meta:user-defined meta:name="OVERHEIDop.versieInformatie"/>
  </office:meta>
</office:document-meta>
</file>