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van de Directeur Bedrijfsvoering van de gemeente Meierijstad, tot intrekking van het besluit van de voormalige gemeente Sint-Oedenrode van 28 oktober 2014 om tot vervanging over te gaan van de bouwvergunningen over de periode 1970-2010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  <text:p text:style-name="al">De Directeur Bedrijfsvoering, dienstverlening, vastgoed van de gemeente Meierijstad. </text:p>
            <text:p text:style-name="al"/>
            <text:p text:style-name="al">Gelet op artikel 7 van de Archiefwet en de regeling van het Ministerie van Onderwijs, Cultuur en Wetenschap van 6 december 2012, nr. WJZ/466161 (10 265), tot wijziging van de Archiefregeling in verband met het stellen van nadere regels voor vervanging van archiefbescheiden; </text:p>
            <text:p text:style-name="al"/>
            <text:p text:style-name="al">en ter uitvoering van de Beheerregeling Informatiebeheer Meierijstad 2023 en gelet op de Mandaatregeling Meierijstad, 12e wijziging van 19 december 2023; </text:p>
            <text:p text:style-name="al"/>
            <text:p text:style-name="al">Besluit: </text:p>
            <text:p text:style-name="al"/>
            <text:p text:style-name="al">
            <text:span text:style-name="nadrukvet">Artikel 1</text:span>
          </text:p>
            <text:p text:style-name="al">Het volgende besluit wordt ingetrokken: </text:p>
            <text:p text:style-name="al">Besluit college van burgemeester en wethouders van Sint-Oedenrode van 28 oktober 2014 tot digitale vervanging bouwvergunningen 1970-2010. </text:p>
            <text:p text:style-name="al"/>
            <text:p text:style-name="al">
            <text:span text:style-name="nadrukvet">Artikel 2</text:span>
          </text:p>
            <text:p text:style-name="al">Dit intrekkingsbesluit treedt in werking met ingang van de dag na de datum van bekendmaking. </text:p>
            <text:p text:style-name="al"/>
            <text:p text:style-name="al">Veghel, 25 maart 2026 </text:p>
            <text:p text:style-name="al"/>
            <text:p text:style-name="al">W. van den Heuvel </text:p>
            <text:p text:style-name="al">Directeur Bedrijfsvoering, dienstverlening, vastgoed </text:p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ierijstad</text:p>
            </table:table-cell>
            <table:table-cell office:value-type="string" table:style-name="header.C">
              <text:p text:style-name="headerright"><text:span text:style-name="nr">Nr. 146447</text:span><text:line-break/><text:date style:data-style-name="dag" text:fixed="true" text:date-value="2026-03-27"/><text:line-break/><text:date style:data-style-name="jaar" text:fixed="true" text:date-value="2026-03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46447</text:span><text:date style:data-style-name="nicedate" text:fixed="true" text:date-value="2026-03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46447</text:span><text:date style:data-style-name="nicedate" text:fixed="true" text:date-value="2026-03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48/xml/MC-DRP-OverigeBvAS-Web-CB.xml</meta:user-defined>
    <meta:user-defined meta:name="OVERHEID.Gemeente/DC.creator">Meierijstad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Meierijstad</meta:user-defined>
    <meta:user-defined meta:name="OVERHEID.Gemeente/OVERHEID.authority">Meierijstad</meta:user-defined>
    <meta:user-defined meta:name="OVERHEID.TaxonomieBeleidsagendaDecentraal/OVERHEID.category">Bestuur | Organisatie en beleid</meta:user-defined>
    <meta:user-defined meta:name="DC.source">N.v.t.</meta:user-defined>
    <dc:language>nl</dc:language>
    <meta:user-defined meta:name="OVERHEIDop.locatietype/OVERHEIDop.gebiedsmarkering">Gemeente</meta:user-defined>
    <meta:user-defined meta:name="DC.title">Besluit van de Directeur Bedrijfsvoering van de gemeente Meierijstad, tot intrekking van het besluit van de voormalige gemeente Sint-Oedenrode van 28 oktober 2014 om tot vervanging over te gaan van de bouwvergunningen over de periode 1970-2010</meta:user-defined>
    <meta:user-defined meta:name="DCTERMS.W3CDTF/DCTERMS.available">2026-03-27</meta:user-defined>
    <meta:user-defined meta:name="OVERHEIDop.externeBijlage">Intrekkingsbesluit Toelichting|exb-2026-11145</meta:user-defined>
    <meta:user-defined meta:name="DCTERMS.W3CDTF/OVERHEIDop.jaargang">2026</meta:user-defined>
    <meta:user-defined meta:name="OVERHEIDop.publicationIssue">146447</meta:user-defined>
    <meta:user-defined meta:name="OVERHEIDop.GmbID/DC.identifier">gmb-2026-146447</meta:user-defined>
    <meta:user-defined meta:name="OVERHEIDop.versieInformatie"/>
  </office:meta>
</office:document-meta>
</file>