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25-jarig jubileum op 4 juni 2026, Spilstraat 3, 1433 HD 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aart 2026 is een melding evenement ontvangen voor de locatie Spilstraat 3, 1433 HD  Kudelstaart. De melding is geregistreerd onder zaaknummer Z2026-00002604. De melding betreft 25-jarig jubileum op 4 juni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260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144809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80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80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604</meta:user-defined>
    <meta:user-defined meta:name="DCTERMS.abstract">Betreft: melding op locatie Spilstraat 3, 1433 HD  Kudelstaart</meta:user-defined>
    <dc:language>nl</dc:language>
    <meta:user-defined meta:name="OVERHEIDop.locatietype/OVERHEIDop.gebiedsmarkering">Punt</meta:user-defined>
    <meta:user-defined meta:name="DC.title">Melding 25-jarig jubileum op 4 juni 2026, Spilstraat 3, 1433 HD  Kudelstaart</meta:user-defined>
    <meta:user-defined meta:name="DCTERMS.W3CDTF/DCTERMS.available">2026-04-02</meta:user-defined>
    <meta:user-defined meta:name="DCTERMS.W3CDTF/OVERHEIDop.jaargang">2026</meta:user-defined>
    <meta:user-defined meta:name="OVERHEIDop.publicationIssue">144809</meta:user-defined>
    <meta:user-defined meta:name="OVERHEIDop.GmbID/DC.identifier">gmb-2026-144809</meta:user-defined>
    <meta:user-defined meta:name="OVERHEIDop.versieInformatie"/>
  </office:meta>
</office:document-meta>
</file>