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Koningsplein 19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Sloopmelding / Koningsplein 19, 6104 BK te Koningsbosch / Echt-Susteren / ingekomen 7 januari 2026 / het verwijderen van asbesthoudende materi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14424</text:span><text:line-break/><text:date style:data-style-name="dag" text:fixed="true" text:date-value="2026-01-15"/><text:line-break/><text:date style:data-style-name="jaar" text:fixed="true" text:date-value="2026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424</text:span><text:date style:data-style-name="nicedate" text:fixed="true" text:date-value="2026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424</text:span><text:date style:data-style-name="nicedate" text:fixed="true" text:date-value="2026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5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verwijderen van asbesthoudende materialen aan Koningsplein 19 te Koningsbosch</meta:user-defined>
    <meta:user-defined meta:name="DCTERMS.W3CDTF/DCTERMS.available">2026-01-15</meta:user-defined>
    <meta:user-defined meta:name="DCTERMS.W3CDTF/OVERHEIDop.jaargang">2026</meta:user-defined>
    <meta:user-defined meta:name="OVERHEIDop.publicationIssue">14424</meta:user-defined>
    <meta:user-defined meta:name="OVERHEIDop.GmbID/DC.identifier">gmb-2026-14424</meta:user-defined>
    <meta:user-defined meta:name="OVERHEIDop.versieInformatie"/>
  </office:meta>
</office:document-meta>
</file>