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Eerste Van der Helststraat 1A-21 1073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4-03-2026</text:p>
            <text:p text:style-name="common-al">Zaakadres: Eerste Van der Helststraat 1A-21 1073AA Amsterdam</text:p>
            <text:p text:style-name="common-al">Zaaknummer: Z2026-00534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5344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3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3499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3499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3499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34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Eerste Van der Helststraat 1A-21 1073AA Amsterdam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3499</meta:user-defined>
    <meta:user-defined meta:name="OVERHEIDop.GmbID/DC.identifier">gmb-2026-143499</meta:user-defined>
    <meta:user-defined meta:name="OVERHEIDop.versieInformatie"/>
  </office:meta>
</office:document-meta>
</file>