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8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8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astgesteld ‘TAM-omgevingsplan Hoofdstuk 22g, Hesseweg 9 Augsbuert-Lytsewâld'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Noardeast Fryslân heeft op 3 maart 2026  het ‘TAM-omgevingsplan Hoofdstuk 22g, Hesseweg 9 Augsbuert-Lytsewâld' vastgesteld.</text:p>
            <text:p text:style-name="common-al"> Het vaststellingsbesluit van dit plan ligt vanaf 27 maart 2026 tot en met 8 mei 2026 ter inzage en is te bekijken op <text:a xlink:href="https://eur04.safelinks.protection.outlook.com/?url=https%3A%2F%2Fomgevingswet.overheid.nl%2F&amp;data=05%7C02%7CI.Feenstra%40noardeast-fryslan.nl%7C09d98744ccfa47ac808108dcf42286b6%7C938c17e33cd94fe690d0a1053a1228b5%7C0%7C0%7C638653676334094786%7CUnknown%7CTWFpbGZsb3d8eyJWIjoiMC4wLjAwMDAiLCJQIjoiV2luMzIiLCJBTiI6Ik1haWwiLCJXVCI6Mn0%3D%7C0%7C%7C%7C&amp;sdata=zgR0Lmm2APEyUzJMshFsLP8JIt08%2BTtWKOW7HHIWR2w%3D&amp;reserved=0" xlink:type="simple">https://omgevingswet.overheid.nl</text:a> (via regels op de kaart). Het identificatienummer is NL.IMRO.1970.TAMopALHesseweg9-VA01.</text:p>
            <text:p text:style-name="common-al">Het TAM-omgevingsplan ziet toe op het wijzigen van de richting van het bouwvlak van het agrarisch bedrijf aan de Hesseweg 9 te Augsbuert-Lytsewâld, zonder dat deze in oppervlakte verandert.</text:p>
            <text:p text:style-name="common-al"/>
            <text:p text:style-name="common-al">
            <text:span text:style-name="nadrukvet">Wilt u reageren?</text:span>
          </text:p>
            <text:p text:style-name="common-al">
            <text:span text:style-name="nadrukvet"/>Vanaf 27 maart 2026 tot en met 8 mei 2026 kunt u een beroepschrift indienen bij de Afdeling bestuursrechtspraak van de Raad van State (postbus 20019, 2500 EA Den Haag).</text:p>
            <text:p text:style-name="common-al">Niet iedereen mag beroep instellen. U mag alleen beroep instellen:</text:p>
            <text:list text:style-name="id1-3-2-1-1-8">
              <text:list-item text:style-override="id1-3-2-1-1-8-1">
                <text:number>1.</text:number>
                <text:p text:style-name="al">als u direct te maken krijgt met de gevolgen van dit besluit (een belanghebbende bent), of</text:p>
              </text:list-item>
              <text:list-item text:style-override="id1-3-2-1-1-8-2">
                <text:number>2.</text:number>
                <text:p text:style-name="al">als u geen belanghebbende bent maar wel op tijd een reactie heeft gegeven (zienswijze) op het ontwerp omgevingsplan.</text:p>
              </text:list-item>
            </text:list>
            <text:p text:style-name="common-al">Gelijktijdig met het indienen van een beroepschrift kunt u een voorlopige voorziening aanvragen.</text:p>
            <text:p text:style-name="common-al">Voor meer informatie over de beroepsprocedure en voorlopige voorziening, kunt u kijken op: <text:a xlink:href="https://archief13.archiefweb.eu/archives/archiefweb/20220329103233/https:/www.raadvanstate.nl/bestuursrechtspraak/" xlink:type="simple">https://www.raadvanstate.nl/bestuursrechtspraak/</text:a></text:p>
            <text:p text:style-name="common-al"/>
            <text:p text:style-name="common-al">
            <text:span text:style-name="nadrukvet">Vragen?</text:span>
          </text:p>
            <text:p text:style-name="common-al">Als u vragen heeft kunt u contact opnemen met het cluster Omjouwing &amp; Ekonomy, telefoon: 0519-298888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41733</text:span><text:line-break/><text:date style:data-style-name="dag" text:fixed="true" text:date-value="2026-03-26"/><text:line-break/><text:date style:data-style-name="jaar" text:fixed="true" text:date-value="2026-03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41733</text:span><text:date style:data-style-name="nicedate" text:fixed="true" text:date-value="2026-03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41733</text:span><text:date style:data-style-name="nicedate" text:fixed="true" text:date-value="2026-03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5.42/xml/MC-DRP-PlanRuimtelijk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1970.TAMopALHesseweg9-VA01</meta:user-defined>
    <meta:user-defined meta:name="OVERHEIDop.Plansoort/OVERHEIDop.plansoort">bestemmings- of omgevingsplan</meta:user-defined>
    <dc:language>nl</dc:language>
    <meta:user-defined meta:name="OVERHEIDop.locatietype/OVERHEIDop.gebiedsmarkering">Gemeente</meta:user-defined>
    <meta:user-defined meta:name="DC.title">Vastgesteld ‘TAM-omgevingsplan Hoofdstuk 22g, Hesseweg 9 Augsbuert-Lytsewâld'.</meta:user-defined>
    <meta:user-defined meta:name="DCTERMS.W3CDTF/DCTERMS.available">2026-03-26</meta:user-defined>
    <meta:user-defined meta:name="DCTERMS.W3CDTF/OVERHEIDop.jaargang">2026</meta:user-defined>
    <meta:user-defined meta:name="OVERHEIDop.publicationIssue">141733</meta:user-defined>
    <meta:user-defined meta:name="OVERHEIDop.GmbID/DC.identifier">gmb-2026-141733</meta:user-defined>
    <meta:user-defined meta:name="OVERHEIDop.versieInformatie"/>
  </office:meta>
</office:document-meta>
</file>