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2-1-8-1-1">
      <style:table-column-properties/>
    </style:style>
    <style:style style:family="table-column" style:parent-style-name="colspec" style:name="id1-3-2-2-1-8-1-2">
      <style:table-column-properties/>
    </style:style>
    <style:style style:family="table-column" style:parent-style-name="colspec" style:name="id1-3-2-2-1-8-1-3">
      <style:table-column-properties/>
    </style:style>
    <style:style style:family="table-column" style:parent-style-name="colspec" style:name="id1-3-2-2-1-11-1-1">
      <style:table-column-properties/>
    </style:style>
    <style:style style:family="table-column" style:parent-style-name="colspec" style:name="id1-3-2-2-1-11-1-2">
      <style:table-column-properties/>
    </style:style>
    <style:style style:family="table-column" style:parent-style-name="colspec" style:name="id1-3-2-2-1-11-1-3">
      <style:table-column-properties/>
    </style:style>
  </office:automatic-styles>
  <office:body>
    <office:text>
      <text:p text:style-name="new_page_staatscourant"/>
      <text:p text:style-name="single-kop-titel">Besluit beperkingen openbaarheid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Besluit beperkingen openbaarheid archieven Openbare kleuter-, lagere en basisscholen in de gemeente Steenwijkerland en haar rechtsvoorgangers, 1880-2008 (2009) en Woningbedrijf Vollenhove, 1916-1973</text:p>
            <text:p text:style-name="al"/>
            <text:p text:style-name="al">
            <text:span text:style-name="nadrukvet">Het college van burgemeester en wethouders van Steenwijkerland;</text:span>
          </text:p>
            <text:p text:style-name="al"/>
            <text:p text:style-name="al">Gelezen het advies van <text:span text:style-name="nadrukvet">de gemeentearchivaris</text:span> van 3 maart 2026;</text:p>
            <text:p text:style-name="al"/>
            <text:p text:style-name="al">gelet op artikel 15, eerste lid, onderdeel a van de Archiefwet 1995, artikel 10 van het Archiefbesluit 1995</text:p>
            <text:p text:style-name="al"/>
            <text:p text:style-name="al">BESLUITEN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nr"/> </text:p>
            <text:p text:style-name="al">Beperkingen te stellen aan de openbaarheid van de archieven Openbare kleuter-, lagere en basisscholen in de gemeente Steenwijkerland en haar rechtsvoorgangers, 1880-2008 en Woningbedrijf Vollenhove 1916-1973 volgens de hierna gegeven specificatie. </text:p>
            <text:p text:style-name="al"/>
            <text:p text:style-name="al">Ter bescherming van de persoonlijke levenssfeer zijn de navolgende inventarisnummers beperkt openbaar. In de bijbehorende tabel zijn de betreffende inventarisnummers, de te volgen procedure en het jaar van openbaarmaking opgenomen</text:p>
            <text:p text:style-name="al"/>
            <text:p text:style-name="al">Archiefblok 136: Archief Openbare kleuter-, lagere en basisscholen in de gemeente Steenwijkerland en haar rechtsvoorgangers, 1880-2008</text:p>
            <text:p text:style-name="al"/>
            <text:section text:name="table_id1-3-2-2-1-8" text:style-name="table">
              <text:p text:style-name="table_top"/>
              <table:table table:style-name="tgroup">
                <table:table-column table:style-name="id1-3-2-2-1-8-1-1"/>
                <table:table-column table:style-name="id1-3-2-2-1-8-1-2"/>
                <table:table-column table:style-name="id1-3-2-2-1-8-1-3"/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Inventarisnummer</text:span>
                   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Procedure A, B of C</text:span>
                   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Openbaar vanaf [jaartal]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11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3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12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0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25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6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26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6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27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9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28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3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32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0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33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3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34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4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35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4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40</text:span>
                    </text:p>
                  </table:table-cell>
                  <table:table-cell table:style-name="cell_frame_all" table:number-rows-spanned="1" table:number-columns-spanned="1">
                    <text:p text:style-name="table_al">B</text:p>
                  </table:table-cell>
                  <table:table-cell table:style-name="cell_frame_all" table:number-rows-spanned="1" table:number-columns-spanned="1">
                    <text:p text:style-name="table_al">1-1-2044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45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60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48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49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2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50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3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51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59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52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6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54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4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94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55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95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9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96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0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97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98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3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99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3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100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3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101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3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102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5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103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9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104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3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107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4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108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7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109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9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110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111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3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139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65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140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0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141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2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142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3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144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4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150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54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151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6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154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6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159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6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161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4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162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163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2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190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63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191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199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39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200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0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201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2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202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7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207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60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208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63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209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68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210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2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211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3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212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4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213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5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214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6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215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7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216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8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217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9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218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0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219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220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2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221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3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222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2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223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2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226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65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227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5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228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8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229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3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243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4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268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7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269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3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270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55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271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9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273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6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274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3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275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5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293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58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294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6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295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0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305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2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306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8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307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4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308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4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309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59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311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62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312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64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313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0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314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6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315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9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316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3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326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0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327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4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328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3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329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3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343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44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344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6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345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57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346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6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348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6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361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9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362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363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3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364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68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365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0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366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5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367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0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368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4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372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7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430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68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431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433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68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434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8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435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9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436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437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0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438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447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67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448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449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4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450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2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452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453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3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454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6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455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82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456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67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457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3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467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8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493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59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495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70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496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63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519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59</text:p>
                  </table:table-cell>
                </table:table-row>
              </table:table>
              <text:p text:style-name="table_bottom"/>
            </text:section>
            <text:p text:style-name="al"/>
            <text:p text:style-name="al">Archiefblok 102: Archief Woningbedrijf Vollenhove, 1916-1973</text:p>
            <text:section text:name="table_id1-3-2-2-1-11" text:style-name="table">
              <text:p text:style-name="table_top"/>
              <table:table table:style-name="tgroup">
                <table:table-column table:style-name="id1-3-2-2-1-11-1-1"/>
                <table:table-column table:style-name="id1-3-2-2-1-11-1-2"/>
                <table:table-column table:style-name="id1-3-2-2-1-11-1-3"/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72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29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73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33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74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34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75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35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76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36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77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37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78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38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79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39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80</text:span>
                    </text:p>
                  </table:table-cell>
                  <table:table-cell table:style-name="cell_frame_all" table:number-rows-spanned="1" table:number-columns-spanned="1">
                    <text:p text:style-name="table_al">A</text:p>
                  </table:table-cell>
                  <table:table-cell table:style-name="cell_frame_all" table:number-rows-spanned="1" table:number-columns-spanned="1">
                    <text:p text:style-name="table_al">1-1-2039</text:p>
                  </table:table-cell>
                </table:table-row>
              </table:table>
              <text:p text:style-name="table_bottom"/>
            </text:section>
          </text:section>
        </text:section>
        <text:section text:name="regeling-sluiting_id1-3-2-3" text:style-name="regeling-sluiting">
          <text:section text:name="ondertekening_id1-3-2-3-1">
            <text:p><text:span text:style-name="functie">Steenwijk, 3 maart 2026,</text:span></text:p>
            <text:p><text:span text:style-name="functie"/></text:p>
          </text:section>
          <text:section text:name="ondertekening_id1-3-2-3-2">
            <text:p><text:span text:style-name="functie"/></text:p>
            <text:p><text:span text:style-name="functie">College van burgemeester en wethouders van Steenwijkerland,</text:span></text:p>
            <text:p><text:span text:style-name="functie"/></text:p>
          </text:section>
          <text:section text:name="ondertekening_id1-3-2-3-3">
            <text:p><text:span text:style-name="functie"/></text:p>
            <text:p><text:span text:style-name="functie">de [waarnemend] gemeentesecretaris, </text:span></text:p>
            <text:p><text:span text:style-name="functie">D. Eikenaar </text:span></text:p>
            <text:p><text:span text:style-name="functie"/></text:p>
          </text:section>
          <text:section text:name="ondertekening_id1-3-2-3-4">
            <text:p><text:span text:style-name="functie"/></text:p>
            <text:p><text:span text:style-name="functie">de burgemeester,</text:span></text:p>
            <text:p><text:span text:style-name="functie">H.K. de Groot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141290</text:span><text:line-break/><text:date style:data-style-name="dag" text:fixed="true" text:date-value="2026-03-26"/><text:line-break/><text:date style:data-style-name="jaar" text:fixed="true" text:date-value="2026-03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41290</text:span><text:date style:data-style-name="nicedate" text:fixed="true" text:date-value="2026-03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41290</text:span><text:date style:data-style-name="nicedate" text:fixed="true" text:date-value="2026-03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8/xml/MC-DRP-OverigeBvAS-Web-CB.xml</meta:user-defined>
    <meta:user-defined meta:name="OVERHEID.Gemeente/DC.creator">Steenwijkerland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Bestuur | Organisatie en beleid</meta:user-defined>
    <meta:user-defined meta:name="DC.source">artikel 15, eerste lid, van de Archiefwet 1995]|[1.0:c:BWBR0007376&amp;artikel=15&amp;lid=1&amp;g=2024-06-19</meta:user-defined>
    <meta:user-defined meta:name="DC.source">artikel 10 van het Archiefbesluit 1995]|[1.0:c:BWBR0007748&amp;artikel=10&amp;g=2020-01-01</meta:user-defined>
    <meta:user-defined meta:name="DCTERMS.alternative">Besluit beperkingen openbaarheid</meta:user-defined>
    <dc:language>nl</dc:language>
    <meta:user-defined meta:name="OVERHEIDop.locatietype/OVERHEIDop.gebiedsmarkering">Gemeente</meta:user-defined>
    <meta:user-defined meta:name="DC.title">Besluit beperkingen openbaarheid</meta:user-defined>
    <meta:user-defined meta:name="DCTERMS.W3CDTF/DCTERMS.available">2026-03-26</meta:user-defined>
    <meta:user-defined meta:name="DCTERMS.W3CDTF/OVERHEIDop.jaargang">2026</meta:user-defined>
    <meta:user-defined meta:name="OVERHEIDop.publicationIssue">141290</meta:user-defined>
    <meta:user-defined meta:name="OVERHEIDop.betreftRegeling">CVDR759486_1</meta:user-defined>
    <meta:user-defined meta:name="OVERHEIDop.GmbID/DC.identifier">gmb-2026-141290</meta:user-defined>
    <meta:user-defined meta:name="xs:date/OVERHEIDop.startdatum">2026-03-27</meta:user-defined>
    <meta:user-defined meta:name="OVERHEIDop.versieInformatie"/>
  </office:meta>
</office:document-meta>
</file>