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weg 27, 29, 31 en 33 in Geersdijk - bouwmelding voor het bouwen van 4 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0 maart 2026 een bouwmelding ontvangen voor het bouwen van 4 woningen op de locatie Westweg 27, 29, 31 en 33 in Geersdijk.</text:p>
            <text:p text:style-name="common-al">Ons kenmerk: Z2026-00185</text:p>
            <text:p text:style-name="common-al">
            <text:span text:style-name="nadrukvet">Categorie</text:span>
          </text:p>
            <text:p text:style-name="common-al">Bouwmelding Wkb (risicobeoordeling en borgingsplan)</text:p>
            <text:p text:style-name="common-al">
            <text:span text:style-name="nadrukvet">Locatie</text:span>
          </text:p>
            <text:p text:style-name="common-al">Westweg 27, 29, 31 en 33 in Geersdijk</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139524</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524</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524</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85</meta:user-defined>
    <meta:user-defined meta:name="DCTERMS.abstract">Westweg 27, 29, 31 en 33 in Geersdijk - bouwmelding voor het bouwen van 4 woningen</meta:user-defined>
    <dc:language>nl</dc:language>
    <meta:user-defined meta:name="OVERHEIDop.locatietype/OVERHEIDop.gebiedsmarkering">Vlak</meta:user-defined>
    <meta:user-defined meta:name="DC.title">Westweg 27, 29, 31 en 33 in Geersdijk - bouwmelding voor het bouwen van 4 woningen</meta:user-defined>
    <meta:user-defined meta:name="DCTERMS.W3CDTF/DCTERMS.available">2026-03-25</meta:user-defined>
    <meta:user-defined meta:name="DCTERMS.W3CDTF/OVERHEIDop.jaargang">2026</meta:user-defined>
    <meta:user-defined meta:name="OVERHEIDop.publicationIssue">139524</meta:user-defined>
    <meta:user-defined meta:name="OVERHEIDop.GmbID/DC.identifier">gmb-2026-139524</meta:user-defined>
    <meta:user-defined meta:name="OVERHEIDop.versieInformatie"/>
  </office:meta>
</office:document-meta>
</file>