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4-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4-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4-10">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4-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4-1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4-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4-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4-1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4-1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4">
      <text:list-level-style-bullet text:bullet-char="•" text:level="1">
        <style:list-level-properties text:min-label-width="10mm"/>
      </text:list-level-style-bullet>
    </text:list-style>
    <text:list-style style:name="id1-3-2-2-2-12-4-1">
      <text:list-level-style-bullet text:bullet-char="•" text:level="1">
        <style:list-level-properties text:min-label-width="10mm"/>
      </text:list-level-style-bullet>
    </text:list-style>
    <text:list-style style:name="id1-3-2-2-2-12-4-2">
      <text:list-level-style-bullet text:bullet-char="•" text:level="1">
        <style:list-level-properties text:min-label-width="10mm"/>
      </text:list-level-style-bullet>
    </text:list-style>
    <text:list-style style:name="id1-3-2-2-2-12-4-3">
      <text:list-level-style-bullet text:bullet-char="•" text:level="1">
        <style:list-level-properties text:min-label-width="10mm"/>
      </text:list-level-style-bullet>
    </text:list-style>
    <text:list-style style:name="id1-3-2-2-2-1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6-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6-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6-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6-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Toewijzingsbeleid gemeentelijke binnensportaccommodaties Gemeente Oldambt</text:p>
      <text:section text:name="regeling_id1-3-2" text:style-name="regeling">
        <text:section text:name="aanhef_id1-3-2-1" text:style-name="aanhef">
          <text:section text:name="preambule_id1-3-2-1-1" text:style-name="preambule">
            <text:p text:style-name="al"/>
            <text:p text:style-name="al">Dit document beschrijft de wijze van toewijzing van een aanvraag voor het structureel of incidenteel huren van gemeentelijke binnensportaccommodaties in de gemeente Oldambt en is als volgt opgebouwd: 1. Begrippen en 2. Procedure aanvraag en verhuring. </text:p>
            <text:p text:style-name="al"/>
          </text:section>
        </text:section>
        <text:section text:name="regeling-tekst_id1-3-2-2" text:style-name="regeling-tekst">
          <text:section text:name="hoofdstuk_id1-3-2-2-1" text:style-name="hoofdstuk">
            <text:p text:style-name="hoofdstuk_kop"><text:span text:style-name="label"/> <text:span text:style-name="nr">1.</text:span> Algemeen</text:p>
            <text:section text:name="artikel_id1-3-2-2-1-2" text:style-name="artikel">
              <text:p text:style-name="artikel_kop_titel"><text:span text:style-name="artikel_kop_label"/> <text:span text:style-name="artikel_kop_nr">1.</text:span> Begrippen </text:p>
              <text:p text:style-name="al">
              <text:span text:style-name="nadrukvet">Aanvraag: </text:span>
            </text:p>
              <text:p text:style-name="al">Verzoek aan de gemeente voor het incidenteel of structureel huren van een (deel van een) gemeentelijke binnensportaccommodatie. </text:p>
              <text:p text:style-name="al">Algemene voorwaarden: </text:p>
              <text:p text:style-name="al">De “algemene voorwaarden voor de huur van gemeentelijke sportaccommodaties” zijn van toepassing bij zowel het incidenteel als structureel huren van een gemeentelijke binnensportaccommodatie. Deze voorwaarden zijn te vinden op www.oldambt.nl </text:p>
              <text:p text:style-name="al">
              <text:span text:style-name="nadrukvet">College: </text:span>
            </text:p>
              <text:p text:style-name="al">Het college van burgemeester en wethouders van de gemeente Oldambt. </text:p>
              <text:p text:style-name="al">
              <text:span text:style-name="nadrukvet">Evenement: </text:span>
            </text:p>
              <text:p text:style-name="al">Definitie conform APV Oldambt. Een evenement is een voorzienbare of onvoorzienbare verrichting van vermaak, binnen een bepaald tijdvak. Een evenement wordt bijgewoond door een verzameling van mensen die zich beweegt binnen een begrensde omgeving en zich er vandaan of er naartoe verplaatst. Een evenement dat (evenementen-)vergunningsplichtig of meldingsplichtig is, vergt meer dan reguliere capaciteit, brengt bovengemiddelde risico`s met zich mee en vereist samenwerking van verschillende instanties. Een commercieel evenement heeft een winstoogmerk, al dan niet in combinatie met entreeheffing. </text:p>
              <text:p text:style-name="al">
              <text:span text:style-name="nadrukvet">Gemeente: </text:span>
            </text:p>
              <text:p text:style-name="al">Het team Binnensportbeheer van de gemeente Oldambt is o.a. belast met het verhuren, beheren en onderhouden van de gemeentelijke binnensportaccommodaties, het opstellen van het (concept) rooster en de (concept) toernooien- en evenementenkalender.</text:p>
              <text:p text:style-name="al">
              <text:span text:style-name="nadrukvet">Gemeentelijke binnensportaccommodatie (verder te noemen: sportaccommodatie): </text:span>
            </text:p>
              <text:p text:style-name="al">Een gemeentelijke binnensportaccommodatie zoals een sporthal, sportzaal of gymzaal, met eventuele nevenruimten, die de gemeente volledig of gedeeltelijk ter beschikking heeft om te verhuren aan structurele of incidentele huurders. Het gemeentelijk binnenzwembad is in deze regeling buiten beschouwing gelaten.</text:p>
              <text:p text:style-name="al">
              <text:span text:style-name="nadrukvet">Huur: </text:span>
            </text:p>
              <text:p text:style-name="al">- Jaarverhuring: </text:p>
              <text:p text:style-name="al">Begin tot einde schooljaar van het voortgezet- en/of basisonderwijs in de regio Noord-Nederland, dan wel maximaal 46 weken en valt hiermee samen met het sportseizoen. </text:p>
              <text:p text:style-name="al">- Seizoensverhuring: </text:p>
              <text:p text:style-name="al">Periode van 1 oktober tot 1 april, dan wel minimaal 26 weken. </text:p>
              <text:p text:style-name="al">- Structureel huren: </text:p>
              <text:p text:style-name="al">Het huren van een gemeentelijke binnensportaccommodatie op een vaste dag en tijdstip gedurende een (gedeelte van het) sportseizoen en waarvoor een huurovereenkomst met de huurder is afgesloten.</text:p>
              <text:p text:style-name="al"> - Incidenteel huren: </text:p>
              <text:p text:style-name="al">Huur van een gemeentelijke sportaccommodatie die niet structureel is, inclusief de evenementen en toernooien.</text:p>
              <text:p text:style-name="al">
              <text:span text:style-name="nadrukvet">Huurder: </text:span>
            </text:p>
              <text:p text:style-name="al">Degene(n) aan wie de gemeentelijke binnensportaccommodatie door de gemeente, conform het in dit beleid bepaalde, verhuurd wordt. Dit zijn de sportverenigingen gevestigd in de gemeente Oldambt, maatschappelijk gebruikers en commerciële, personen of bedrijven die als doel hebben winst maken. Dit conform de definitie gebruikersgroepen t.b.v. tarieven sportaccommodaties.</text:p>
              <text:p text:style-name="al">
              <text:span text:style-name="nadrukvet">Huurovereenkomst binnensportaccommodatie: </text:span>
            </text:p>
              <text:p text:style-name="al">De overeenkomst tussen een huurder van een gemeentelijke binnensportaccommodatie en de gemeente Oldambt inzake het structureel huren van een gemeentelijke binnensportaccommodatie op een of meerdere dagen en tijdstippen gedurende een (gedeelte van een) sportseizoen. </text:p>
              <text:p text:style-name="al">
              <text:span text:style-name="nadrukvet">Rooster: </text:span>
            </text:p>
              <text:p text:style-name="al">Het rooster waarin de structurele verhuringen per gemeentelijke binnensportaccommodatie voor een heel sportseizoen zijn weergegeven. </text:p>
              <text:p text:style-name="al">
              <text:span text:style-name="nadrukvet">Sportseizoen: </text:span>
            </text:p>
              <text:p text:style-name="al">Een jaarlijkse periode van maximaal 46 weken waarin een gemeentelijke binnensportaccommodatie verhuurd kan worden. De start- en einddatum van een sportseizoen is afhankelijk van de zomervakantie van het voortgezet- en basisonderwijs in Noord-Nederland. Het sportseizoen start op de eerste lesdag van het voortgezet-, danwel basisonderwijs na de zomervakantie en eindigt op de laatste lesdag van het voortgezet-, danwel basisonderwijs voor de zomervakantie van het jaar daaropvolgend. </text:p>
              <text:p text:style-name="al">
              <text:span text:style-name="nadrukvet">Toernooi- en evenementenkalender: </text:span>
            </text:p>
              <text:p text:style-name="al">Overzicht van alle toernooien en evenementen in de gemeentelijke binnensportaccommodaties, op datum en tijdstip, die voor een bepaald sportseizoen voor een bepaalde datum zijn aangevraagd en toegewezen. </text:p>
              <text:p text:style-name="al">
              <text:span text:style-name="nadrukvet">Competitiekalender: </text:span>
            </text:p>
              <text:p text:style-name="al">Overzicht van de competitiewedstrijden die plaatsvinden in één van de gemeentelijke binnensportaccommodaties. </text:p>
              <text:p text:style-name="al">
              <text:span text:style-name="nadrukvet">Topsport:</text:span>
            </text:p>
              <text:p text:style-name="al">Sportbeoefening op het hoogste niveau in een bepaalde tak van sport, met de ambitie te presteren op het internationale niveau van Europese kampioenschappen, Wereldkampioenschappen, Olympische Spelen of Paralympische Spelen. </text:p>
              <text:p text:style-name="al">
              <text:span text:style-name="nadrukvet">Sportvereniging: </text:span>
            </text:p>
              <text:p text:style-name="al">-  Veldsportvereniging is een sportvereniging die hoofdzakelijk een veldsport beoefent. </text:p>
              <text:p text:style-name="al">-  Zaalsportvereniging is een sportvereniging die hoofdzakelijk een zaalsport beoefent. </text:p>
              <text:p text:style-name="al">Waar de vereniging (dan wel stichting) statutair gevestigd is, bepaalt of het een Oldambtster vereniging (of stichting) betreft of niet.</text:p>
              <text:p text:style-name="al">
              <text:span text:style-name="nadrukvet">Gebruikersgroepen:</text:span>
            </text:p>
              <text:list text:style-name="id1-3-2-2-1-2-42">
                <text:list-item text:style-override="id1-3-2-2-1-2-42-1">
                  <text:number>1.</text:number>
                  <text:p text:style-name="al">Basisscholen en lager onderwijs</text:p>
                </text:list-item>
                <text:list-item text:style-override="id1-3-2-2-1-2-42-2">
                  <text:number>2.</text:number>
                  <text:p text:style-name="al">Sportverenigingen gevestigd in de gemeente Oldambt</text:p>
                </text:list-item>
              </text:list>
              <text:p text:style-name="al">Deze sportverenigingen dienen te voldoen aan o.a. de volgende voorwaarden en als zodanig zich als vereniging naar buiten toe.</text:p>
              <text:list text:style-name="id1-3-2-2-1-2-44">
                <text:list-item text:style-override="id1-3-2-2-1-2-44-1">
                  <text:number>a.</text:number>
                  <text:p text:style-name="al">Aangesloten bij een sportbond van NOC*NSF;</text:p>
                </text:list-item>
                <text:list-item text:style-override="id1-3-2-2-1-2-44-2">
                  <text:number>b.</text:number>
                  <text:p text:style-name="al">Aangesloten bij de NCS (Nederlandse culture Sportfederatie) en beoefent sport als kernactiviteit;</text:p>
                </text:list-item>
                <text:list-item text:style-override="id1-3-2-2-1-2-44-3">
                  <text:number>c.</text:number>
                  <text:p text:style-name="al">Aangesloten bij Gehandicaptensport Nederland;</text:p>
                </text:list-item>
                <text:list-item text:style-override="id1-3-2-2-1-2-44-4">
                  <text:number>d.</text:number>
                  <text:p text:style-name="al">Vechtsportaanbieders die niet zijn aangesloten bij een bond van NOC*NSF wordt toch het verenigingstarief berekend als zij als organisatie in het bezit zijn van het Fight Right Keurmerk.</text:p>
                </text:list-item>
                <text:list-item text:style-override="id1-3-2-2-1-2-44-5">
                  <text:number>3.</text:number>
                  <text:p text:style-name="al">Maatschappelijk gebruik</text:p>
                </text:list-item>
                <text:list-item text:style-override="id1-3-2-2-1-2-44-6">
                  <text:number>a.</text:number>
                  <text:p text:style-name="al">Naschoolse (sport) activiteit via welzijnsaanbieders;</text:p>
                </text:list-item>
                <text:list-item text:style-override="id1-3-2-2-1-2-44-7">
                  <text:number>b.</text:number>
                  <text:p text:style-name="al">Sportstimuleringsprogramma’s van de gemeente Oldambt;</text:p>
                </text:list-item>
                <text:list-item text:style-override="id1-3-2-2-1-2-44-8">
                  <text:number>c.</text:number>
                  <text:p text:style-name="al">Lokale (welzijn)initiatieven;</text:p>
                </text:list-item>
                <text:list-item text:style-override="id1-3-2-2-1-2-44-9">
                  <text:number>d.</text:number>
                  <text:p text:style-name="al">Particuliere huurders zonder winstoogmerk;</text:p>
                </text:list-item>
                <text:list-item text:style-override="id1-3-2-2-1-2-44-10">
                  <text:number>e.</text:number>
                  <text:p text:style-name="al">Sportverenigingen van buiten gemeente Oldambt;</text:p>
                </text:list-item>
                <text:list-item text:style-override="id1-3-2-2-1-2-44-11">
                  <text:number>f.</text:number>
                  <text:p text:style-name="al">Buitenschoolse opvang met specifiek sport in de statuten van de organisatie;</text:p>
                </text:list-item>
                <text:list-item text:style-override="id1-3-2-2-1-2-44-12">
                  <text:number>g.</text:number>
                  <text:p text:style-name="al">Overige stichtingen/verenigingen/onderwijsorganisaties.</text:p>
                </text:list-item>
                <text:list-item text:style-override="id1-3-2-2-1-2-44-13">
                  <text:number>4.</text:number>
                  <text:p text:style-name="al">Commercieel, personen of bedrijven die als doel hebben winst te maken, zoals:</text:p>
                </text:list-item>
                <text:list-item text:style-override="id1-3-2-2-1-2-44-14">
                  <text:number>a.</text:number>
                  <text:p text:style-name="al">Fysiotherapeuten;</text:p>
                </text:list-item>
                <text:list-item text:style-override="id1-3-2-2-1-2-44-15">
                  <text:number>b.</text:number>
                  <text:p text:style-name="al">Buitenschoolse opvang zonder sport in de statuten van de organisatie;</text:p>
                </text:list-item>
                <text:list-item text:style-override="id1-3-2-2-1-2-44-16">
                  <text:number>c.</text:number>
                  <text:p text:style-name="al">ZZP-ers, éénmanszaken, NV, BV, VOF</text:p>
                </text:list-item>
              </text:list>
            </text:section>
            <text:p text:style-name="hoofdstuk_bottom"/>
          </text:section>
          <text:section text:name="hoofdstuk_id1-3-2-2-2" text:style-name="hoofdstuk">
            <text:p text:style-name="hoofdstuk_kop"><text:span text:style-name="label"/> <text:span text:style-name="nr">2.</text:span> Procedure aanvraag en verhuring </text:p>
            <text:section text:name="artikel_id1-3-2-2-2-2" text:style-name="artikel">
              <text:p text:style-name="artikel_kop_titel"><text:span text:style-name="artikel_kop_label"/> <text:span text:style-name="artikel_kop_nr">2.1</text:span> Verhuring </text:p>
              <text:p text:style-name="al">De gemeente kan op aanvraag een gemeentelijke binnensportaccommodatie voor bepaalde tijd verhuren. </text:p>
            </text:section>
            <text:section text:name="artikel_id1-3-2-2-2-3" text:style-name="artikel">
              <text:p text:style-name="artikel_kop_titel"><text:span text:style-name="artikel_kop_label"/> <text:span text:style-name="artikel_kop_nr">2.2.</text:span> Indienen aanvraag voor incidenteel huur </text:p>
              <text:p text:style-name="al">Een aanvraag voor incidenteel huur kan alleen digitaal via verhuur.gemeente-oldambt.nl aan de gemeente ingediend worden. De toewijzing van de aanvraag is pas definitief nadat deze per e-mail door de gemeente aan de aanvrager is bevestigd. </text:p>
            </text:section>
            <text:section text:name="artikel_id1-3-2-2-2-4" text:style-name="artikel">
              <text:p text:style-name="artikel_kop_titel"><text:span text:style-name="artikel_kop_label"/> <text:span text:style-name="artikel_kop_nr">2.3</text:span> Indienen aanvraag voor structurele huur </text:p>
              <text:p text:style-name="al">Een aanvraag voor het structureel huren van een gemeentelijke binnensportaccommodatie dient via verhuur.gemeente-oldambt.nl bij de gemeente ingediend te worden. </text:p>
            </text:section>
            <text:section text:name="artikel_id1-3-2-2-2-5" text:style-name="artikel">
              <text:p text:style-name="artikel_kop_titel"><text:span text:style-name="artikel_kop_label"/> <text:span text:style-name="artikel_kop_nr">2.4</text:span> Aanvragen vóór aanvang van het sportseizoen 2.4.1 Aanvragen trainingen</text:p>
              <text:p text:style-name="al">In het 2e kwartaal van een kalenderjaar worden alle structurele huurders van de gemeentelijke binnensportaccommodaties door Team Binnensportbeheer Oldambt verzocht om via verhuur.gemeente-oldambt.nl de gewenste structurele verhuringen voor het komende sportseizoen kenbaar te maken. De termijn voor het kenbaar maken is 4 weken na verzending door Team Binnensportbeheer. </text:p>
            </text:section>
            <text:section text:name="artikel_id1-3-2-2-2-6" text:style-name="artikel">
              <text:p text:style-name="artikel_kop_titel"><text:span text:style-name="artikel_kop_label"/> <text:span text:style-name="artikel_kop_nr">2.4.2</text:span> Aanvragen evenementen en toernooien</text:p>
              <text:p text:style-name="al">Indien de aanvragers van plan zijn toernooien of evenementen te organiseren dan kan dat als reactie op de uitvraag zoals genoemd in 2.4.1. Toernooien en evenementen kunnen het hele jaar gehouden worden, met uitzondering van de zomervakantie én onder voorbehoud van competitie. De termijn voor het kenbaar maken is 4 weken na verzending door Team Binnensportbeheer. Aansluitend nadat de uiterste datum van indiening is verstreken, worden de ontvangen formulieren verwerkt en stelt de gemeente een concept rooster en een concept toernooi- en evenementenkalender op. </text:p>
            </text:section>
            <text:section text:name="artikel_id1-3-2-2-2-7" text:style-name="artikel">
              <text:p text:style-name="artikel_kop_titel"><text:span text:style-name="artikel_kop_label"/> <text:span text:style-name="artikel_kop_nr">2.4.3</text:span> Aanvragen competitiewedstrijden</text:p>
              <text:p text:style-name="al">Voor het aanvragen van competitiewedstrijden geldt een afwijkende procedure. De sportverenigingen worden verzocht om na bekendmaking van het competitieschema contact op te nemen met Team Binnensportbeheer Oldambt om te komen concept competitiekalender. Tot dat moment worden de gemeentelijke binnensportaccommodaties die voor competitiegebruik beschikbaar zijn door Team Binnensportbeheer Oldambt geblokkeerd voor reserveringen. </text:p>
            </text:section>
            <text:section text:name="artikel_id1-3-2-2-2-8" text:style-name="artikel">
              <text:p text:style-name="artikel_kop_titel"><text:span text:style-name="artikel_kop_label"/> <text:span text:style-name="artikel_kop_nr">2.5</text:span> Aanvragen tijdens het sportseizoen </text:p>
              <text:p text:style-name="al">Aanvragen voor het huren van gemeentelijke binnensportaccommodaties die ingediend worden nadat het rooster, toernooi- en evenementenkalender en de competitiekalender zijn vastgesteld, kunnen door de gemeente worden ingepland in de nog vrije uren. Bij het inroosteren van deze uren kan er in principe niet meer geschoven worden met het vastgestelde rooster. Hiervan kan door de gemeente worden afgeweken indien: </text:p>
              <text:p text:style-name="al">• het basisonderwijs of voortgezet onderwijs extra uren nodig heeft;</text:p>
              <text:p text:style-name="al">• er een aanvraag gedaan wordt voor een topsportactiviteit;</text:p>
              <text:p text:style-name="al">• er een evenementenaanvraag gedaan wordt. </text:p>
              <text:p text:style-name="al">Bij eventuele tussentijdse evenementen wordt het standpunt van de Beleidsadviseur Sport gevraagd, hetgeen bij besluitvorming wordt meegenomen. </text:p>
            </text:section>
            <text:section text:name="artikel_id1-3-2-2-2-9" text:style-name="artikel">
              <text:p text:style-name="artikel_kop_titel"><text:span text:style-name="artikel_kop_label"/> <text:span text:style-name="artikel_kop_nr">2.6</text:span> Criteria toewijzing uren voor aanvang sportseizoen </text:p>
              <text:p text:style-name="al">Bij de toewijzing van de uren voor aanvang van een sportseizoen worden de onderstaande criteria gehanteerd. De volgorde waarin de eerste 10 criteria zijn gesteld, geeft ook de zwaarte ervan aan. De daarna genoemde criteria (11 en verder) zijn ten opzichte van elkaar van even groot belang. De toewijzing van uren ten behoeve van de lichamelijke opvoeding van de basisscholen en scholen voor het voortgezet onderwijs zijn hierbij niet meegenomen. Deze uren krijgen voorrang op de overige uren in de gemeentelijke binnensportaccommodatie. Hetzelfde geldt voor centrale tellingen georganiseerd door Bureau Verkiezingen. </text:p>
            </text:section>
            <text:section text:name="artikel_id1-3-2-2-2-10" text:style-name="artikel">
              <text:p text:style-name="artikel_kop_titel"><text:span text:style-name="artikel_kop_label"/> <text:span text:style-name="artikel_kop_nr">1.</text:span> Sportgebruik boven ander gebruik </text:p>
              <text:p text:style-name="al">Elke gemeentelijke binnensportaccommodatie is in principe gerealiseerd om in te kunnen sporten. Een sportvereniging zal daarom niet hoeven te wijken voor een cultureel of ander niet-sport (commercieel) evenement of activiteit, tenzij het college anders bepaalt. Specifiek voor sporthal Stikkerlaan te Winschoten geldt onderstaande met betrekking tot het commercieel gebruik van deze sporthal: </text:p>
              <text:list text:style-name="id1-3-2-2-2-10-3">
                <text:list-item text:style-override="id1-3-2-2-2-10-3-1">
                  <text:number>1.</text:number>
                  <text:p text:style-name="al">Van een commerciële activiteit is sprake als een activiteit/evenement wordt georganiseerd: </text:p>
                </text:list-item>
                <text:list-item text:style-override="id1-3-2-2-2-10-3-2">
                  <text:number>a.</text:number>
                  <text:p text:style-name="al">niet in overeenstemming met bestaande reguliere verenigingsactiviteiten; </text:p>
                </text:list-item>
                <text:list-item text:style-override="id1-3-2-2-2-10-3-3">
                  <text:number>b.</text:number>
                  <text:p text:style-name="al">niet in overeenstemming met activiteiten die passen binnen de doelstelling van een door de NOC*NSF erkende sportvorm. </text:p>
                </text:list-item>
                <text:list-item text:style-override="id1-3-2-2-2-10-3-4">
                  <text:number>2.</text:number>
                  <text:p text:style-name="al">In sporthal Stikkerlaan te Winschoten kunnen per jaar maximaal 6 evenementen zoals omschreven onder punt 1 worden georganiseerd. </text:p>
                </text:list-item>
                <text:list-item text:style-override="id1-3-2-2-2-10-3-5">
                  <text:number>3.</text:number>
                  <text:p text:style-name="al">Bij twijfel over de vraag of sprake is van een commerciële activiteit is de Wethouder Sport bevoegd hierover een beslissing te nemen. </text:p>
                </text:list-item>
              </text:list>
              <text:p text:style-name="al">Commercieel gebruik is voor de overige gemeentelijke binnensportaccommodaties uitgesloten. </text:p>
            </text:section>
            <text:section text:name="artikel_id1-3-2-2-2-11" text:style-name="artikel">
              <text:p text:style-name="artikel_kop_titel"><text:span text:style-name="artikel_kop_label"/> <text:span text:style-name="artikel_kop_nr">2.</text:span> Oldambtster (sport)verenigingen en groeperingen gaan voor niet-Oldambtster </text:p>
              <text:p text:style-name="al">De gemeente Oldambt geeft de voorkeur aan de belangen van de Oldambtster inwoners. Nadat de uren zijn toegewezen aan Oldambtster (sport)verenigingen en overige groeperingen (stichtingen e.d.), kunnen de nog beschikbare uren ter beschikking gesteld worden aan niet Oldambtster huurders. Sportbonden die reserveringen aanvragen voor Oldambtster (sport)verenigingen worden hierbij gelijkgesteld aan Oldambtster (sport)verenigingen en overige groeperingen. Niet-Oldambtster huurders kunnen niet het recht van continuering opeisen als de uren nodig zijn voor Oldambtster (sport)verenigingen of groeperingen. </text:p>
            </text:section>
            <text:section text:name="artikel_id1-3-2-2-2-12" text:style-name="artikel">
              <text:p text:style-name="artikel_kop_titel"><text:span text:style-name="artikel_kop_label"/> <text:span text:style-name="artikel_kop_nr">3.</text:span> Groepsgebruik boven individueel gebruik</text:p>
              <text:p text:style-name="al">Bij de toewijzing van de gemeentelijke binnensportaccommodaties krijgen activiteiten van groepen voorrang boven individueel gebruik. De gemeentelijke binnensportaccommodaties worden zo efficiënt en maatschappelijk verantwoord mogelijk ingezet. Door voorrang te geven aan groepsgebruik kunnen meer inwoners tegelijk sporten, wat bijdraagt aan een optimale benutting van de gemeentelijke binnensportaccommodaties en aan sportstimulering.</text:p>
              <text:p text:style-name="al">Praktisch betekent dit dat:</text:p>
              <text:list text:style-name="id1-3-2-2-2-12-4">
                <text:list-item text:style-override="id1-3-2-2-2-12-4-1">
                  <text:number>•</text:number>
                  <text:p text:style-name="al">Aanvragen van sportverenigingen, scholen en andere georganiseerde groepen prioriteit krijgen bij het reserveren van vaste of populaire tijdstippen.</text:p>
                </text:list-item>
                <text:list-item text:style-override="id1-3-2-2-2-12-4-2">
                  <text:number>•</text:number>
                  <text:p text:style-name="al">Individueel gebruik mogelijk blijft, maar vooral wordt ingepland op momenten waarop de gemeentelijke binnensportaccommodatie niet door groepen wordt gebruikt.</text:p>
                </text:list-item>
                <text:list-item text:style-override="id1-3-2-2-2-12-4-3">
                  <text:number>•</text:number>
                  <text:p text:style-name="al">Bij conflicterende aanvragen groepsactiviteiten leidend zijn in de besluitvorming.</text:p>
                </text:list-item>
              </text:list>
            </text:section>
            <text:section text:name="artikel_id1-3-2-2-2-13" text:style-name="artikel">
              <text:p text:style-name="artikel_kop_titel"><text:span text:style-name="artikel_kop_label"/> <text:span text:style-name="artikel_kop_nr">4.</text:span> Hoog niveau boven laag niveau </text:p>
              <text:p text:style-name="al">Een team dat op top of hoog niveau speelt heeft recht op meer uren in een gemeentelijke binnensportaccommodatie dan teams die op een lager niveau spelen. Het aantal teams of leden dat op hoog niveau speelt, speelt hierbij een rol. Een team dat op hoog niveau speelt heeft recht op meer trainingstijd dan lager spelende teams. Dit met een maximum van 3 avonden per week (maandag t/m vrijdag). </text:p>
              <text:p text:style-name="al">Indien een vereniging promoveert en de overkoepelende bond vervolgens een verplichte speeldag en tijdstip oplegt, is de gemeente voorbehouden het rooster voor het komende seizoen hierop te wijzigen. </text:p>
              <text:p text:style-name="al">Verder zijn de activiteiten van de (sport)verenigingen en groeperingen in deze volgorde van toepassing bij het verhuren van de gemeentelijke binnensportaccommodatie: Europacup wedstrijden, competitiewedstrijden, trainingen, overige wedstrijden, recreatiesport en overige activiteiten. </text:p>
              <text:p text:style-name="al">Toernooien kunnen het hele jaar gehouden worden, met uitzondering van de zomervakantie. Competitiewedstrijden gaan echter altijd voor. </text:p>
            </text:section>
            <text:section text:name="artikel_id1-3-2-2-2-14" text:style-name="artikel">
              <text:p text:style-name="artikel_kop_titel"><text:span text:style-name="artikel_kop_label"/> <text:span text:style-name="artikel_kop_nr">5.</text:span> Specifieke zaalsportgroepen boven ander (sport)gebruik </text:p>
              <text:p text:style-name="al">Een zaalsportvereniging of groep gaat voor niet-zaalsportvereniging of groep. </text:p>
            </text:section>
            <text:section text:name="artikel_id1-3-2-2-2-15" text:style-name="artikel">
              <text:p text:style-name="artikel_kop_titel"><text:span text:style-name="artikel_kop_label"/> <text:span text:style-name="artikel_kop_nr">6.</text:span> Het aantal toegewezen uren staat in relatie tot het aantal zaalsportende leden </text:p>
              <text:p text:style-name="al">Een sportvereniging met veel zaalsportende leden heeft recht op meer huurdersuren dan een vereniging met minder zaalsportende leden. Hierbij wordt gelet op het aantal leden dat, inherent aan de sporttak, gelijktijdig in een gemeentelijke binnensportaccommodatie kan sporten. </text:p>
            </text:section>
            <text:section text:name="artikel_id1-3-2-2-2-16" text:style-name="artikel">
              <text:p text:style-name="artikel_kop_titel"><text:span text:style-name="artikel_kop_label"/> <text:span text:style-name="artikel_kop_nr">7.</text:span> Langdurige huurders voor kortdurende huurders </text:p>
              <text:p text:style-name="al">Jaargebruik gaat voor seizoensgebruik. Bij afwijking van de huurperiode vindt inroostering plaats nadat het jaar- en het seizoensgebruik is ingeroosterd.</text:p>
              <text:p text:style-name="al">Bij de verdeling van de dagen en uren wordt rekening gehouden met het rooster van de scholen. Uitgegaan kan worden van de volgende openingstijden voor het sportcomplex aan de Stikkerlaan: </text:p>
              <text:list text:style-name="id1-3-2-2-2-16-4">
                <text:list-item text:style-override="id1-3-2-2-2-16-4-1">
                  <text:number>a.</text:number>
                  <text:p text:style-name="al">Maandag t/m vrijdag: 16.30 tot 22.00 uur; </text:p>
                </text:list-item>
                <text:list-item text:style-override="id1-3-2-2-2-16-4-2">
                  <text:number>b.</text:number>
                  <text:p text:style-name="al">Zaterdag en zondag: 9.00 tot 21.00 uur</text:p>
                </text:list-item>
              </text:list>
              <text:p text:style-name="al">Voor de overige gemeentelijke binnensportaccommodaties uitgegaan kan worden van de volgende openingstijden: </text:p>
              <text:list text:style-name="id1-3-2-2-2-16-6">
                <text:list-item text:style-override="id1-3-2-2-2-16-6-1">
                  <text:number>a.</text:number>
                  <text:p text:style-name="al">Maandag, dinsdag, donderdag en vrijdag: 16.00 tot 23.00</text:p>
                </text:list-item>
                <text:list-item text:style-override="id1-3-2-2-2-16-6-2">
                  <text:number>b.</text:number>
                  <text:p text:style-name="al">Woensdag: 13.00 tot 23.00</text:p>
                </text:list-item>
                <text:list-item text:style-override="id1-3-2-2-2-16-6-3">
                  <text:number>c.</text:number>
                  <text:p text:style-name="al">Zaterdag en zondag: 8.00 tot 23.00 uur;</text:p>
                </text:list-item>
              </text:list>
              <text:p text:style-name="al">Maandag t/m vrijdag is in principe voor trainingen en het weekend voor competitie- en oefenwedstrijden, tenzij een overkoepelende bond anders beslist (zie criteria nummer 4 ‘hoog niveau boven laag niveau’). </text:p>
              <text:p text:style-name="al">Bij aanvragen voor het huren van de sportaccommodatie voor eenzelfde periode worden de volgende criteria gehanteerd: </text:p>
              <text:list text:style-name="id1-3-2-2-2-16-9">
                <text:list-item text:style-override="id1-3-2-2-2-16-9-1">
                  <text:number>a.</text:number>
                  <text:p text:style-name="al">Jaarverhuring voor seizoensverhuring; </text:p>
                </text:list-item>
                <text:list-item text:style-override="id1-3-2-2-2-16-9-2">
                  <text:number>b.</text:number>
                  <text:p text:style-name="al">Rooster van het lopende sportseizoen; </text:p>
                </text:list-item>
                <text:list-item text:style-override="id1-3-2-2-2-16-9-3">
                  <text:number>c.</text:number>
                  <text:p text:style-name="al">Overige verdeling is naar evenredigheid. </text:p>
                </text:list-item>
              </text:list>
            </text:section>
            <text:section text:name="artikel_id1-3-2-2-2-17" text:style-name="artikel">
              <text:p text:style-name="artikel_kop_titel"><text:span text:style-name="artikel_kop_label"/> <text:span text:style-name="artikel_kop_nr">8.</text:span> Voortgang rooster lopende sportseizoen </text:p>
              <text:p text:style-name="al">Een Oldambtster huurder die een bepaald uur in een gemeentelijke binnensportaccommodatie tijdens het lopende sportseizoen structureel huurt, heeft voor het komende sportseizoen meer recht op dat uur, na het doorlopen van de vorige criteria, dan een andere potentiële huurder. Indien een huurder (enkele van) zijn structurele huurdersuren inlevert, vervalt het recht per direct. </text:p>
            </text:section>
            <text:section text:name="artikel_id1-3-2-2-2-18" text:style-name="artikel">
              <text:p text:style-name="artikel_kop_titel"><text:span text:style-name="artikel_kop_label"/> <text:span text:style-name="artikel_kop_nr">9.</text:span> Gebruik dient aan te sluiten op het voorgaande gebruik </text:p>
              <text:p text:style-name="al">Het gebruik dient aan te sluiten op de voorgaande verhuring op diezelfde dag of avond. Hiermee wordt beoogd de verhuringen van de gemeentelijke binnensportaccommodaties efficiënt te organiseren. Alleen bij een goede motivatie waarom het gebruik niet verschoven kan worden, kan in de afwijking toegestemd worden. </text:p>
            </text:section>
            <text:section text:name="artikel_id1-3-2-2-2-19" text:style-name="artikel">
              <text:p text:style-name="artikel_kop_titel"><text:span text:style-name="artikel_kop_label"/> <text:span text:style-name="artikel_kop_nr">10.</text:span> Doelsportgroepen hebben meer recht op een voor hen gunstiger tijdstip </text:p>
              <text:p text:style-name="al">Verenigingen bepalen zelf de verdeling van de toegewezen zaaluren onder de jeugd en de senioren. Indien de vereniging jeugdspelers heeft, dan sport de jeugd (tot 18 jaar) ’s middags en aan het begin van de avond en de senioren daarna. Indien er tevens (volwassen) sporters met een beperking zijn, dan geniet de voorkeur dat zij ook in de namiddag, dan wel vroege avonduren kunnen sporten. </text:p>
            </text:section>
            <text:section text:name="artikel_id1-3-2-2-2-20" text:style-name="artikel">
              <text:p text:style-name="artikel_kop_titel"><text:span text:style-name="artikel_kop_label"/> <text:span text:style-name="artikel_kop_nr">11.</text:span> Sportverenigingen aangesloten bij een sportbond boven overige huurders </text:p>
              <text:p text:style-name="al">Sportverenigingen die zijn aangesloten bij een officiële sportbond hebben meer recht op het huren van een sportaccommodatie dan overige huurders. </text:p>
              <text:p text:style-name="al"/>
            </text:section>
            <text:section text:name="artikel_id1-3-2-2-2-21" text:style-name="artikel">
              <text:p text:style-name="artikel_kop_titel"><text:span text:style-name="artikel_kop_label"/> <text:span text:style-name="artikel_kop_nr">12.</text:span> Volledig ruimtebeslag gaat boven gedeeltelijk ruimtebeslag </text:p>
              <text:p text:style-name="al">Om een efficiënte zaalverhuring te realiseren, hebben huurders die de volledige gemeentelijke binnensportaccommodatie benutten voorrang op huurders die slechts een gedeelte van de accommodatie willen huren. Het is verder mogelijk dat de sportaccommodatie gelijktijdig door meerdere huurders gebruikt wordt. Een vereniging kan tijdens de afgesproken huurperiode op een doordeweekse dag of avond alleen eenzelfde gedeelte van de accommodatie huren. Hierover wordt ook de huursom in rekening gebracht, ongeacht het daadwerkelijke gebruik ervan. </text:p>
            </text:section>
            <text:section text:name="artikel_id1-3-2-2-2-22" text:style-name="artikel">
              <text:p text:style-name="artikel_kop_titel"><text:span text:style-name="artikel_kop_label"/> <text:span text:style-name="artikel_kop_nr">13.</text:span> Economisch criterium </text:p>
              <text:p text:style-name="al">Een verhuring die voor de gemeente extra inkomsten oplevert, kan voor ander (niet-sport) gebruik gaan. </text:p>
            </text:section>
            <text:section text:name="artikel_id1-3-2-2-2-23" text:style-name="artikel">
              <text:p text:style-name="artikel_kop_titel"><text:span text:style-name="artikel_kop_label"/> <text:span text:style-name="artikel_kop_nr">14.</text:span> Minimale huurleeftijd </text:p>
              <text:p text:style-name="al">De minimale leeftijd voor het huren van een gemeentelijke binnensportaccommodatie is 18 jaar. Personen jonger dan 18 jaar kunnen alleen een binnensportaccommodatie huren als hun wettelijke vertegenwoordiger hiertoe schriftelijke toestemming heeft verleend en toezicht houdt, dan wel zorgt voor toezicht door een meerderjarige. </text:p>
            </text:section>
            <text:section text:name="artikel_id1-3-2-2-2-24" text:style-name="artikel">
              <text:p text:style-name="artikel_kop_titel"><text:span text:style-name="artikel_kop_label"/> <text:span text:style-name="artikel_kop_nr">2.7</text:span> Vaststellen rooster en toernooi- en evenementenkalender </text:p>
              <text:p text:style-name="al">Indien er structurele aanvragen zijn die conflicteren waarbij de huurders het niet eens zijn met de voorlopige urentoewijzing, dan wordt er een overleg met betreffenden gepland. In dit overleg tussen deze huurders en de gemeente treedt de teamleider Team Binnensportbeheer Oldambt, op als technisch voorzitter en wordt de urentoewijzing opnieuw besproken. </text:p>
              <text:p text:style-name="al">Indien de huurders het vervolgens nog niet eens worden, dan worden deze aanvragen, op basis van deze toekenningscriteria en na advies van het team binnensportbeheer aan de beleidsadviseur Sport, inhoudelijk behandeld door de beleidsadviseur Sport. Deze neemt hierover vervolgens een definitieve beslissing. </text:p>
              <text:p text:style-name="al">Na vaststelling conceptrooster worden de voorlopig toegekende uren per gemeentelijke binnensportaccommodatie per mail geoffreerd aan alle structurele huurders. Nadat ook de competitie-uren bekend zijn, geldt dezelfde procedure. Elke structurele huurder dient de geoffreerde uren digitaal te bevestigen. Na ontvangst door de gemeente van de digitale bevestiging is de urentoewijzing definitief. </text:p>
              <text:p text:style-name="al">Team binnensportbeheer behoudt het recht gebruikers te verplaatsen, te combineren of te herschikken voor een efficiëntere bezetting en behoudt het recht om tijden vrij te houden ten behoeve onderhoud en beheersactiviteiten.</text:p>
            </text:section>
            <text:section text:name="artikel_id1-3-2-2-2-25" text:style-name="artikel">
              <text:p text:style-name="artikel_kop_titel"><text:span text:style-name="artikel_kop_label"/> <text:span text:style-name="artikel_kop_nr">2.8</text:span> Aanpassingen in toewijzingsbeleid </text:p>
              <text:p text:style-name="al">Het college kan in voorkomende gevallen afwijken van het gestelde in deze regeling en is bevoegd richtlijnen toe te voegen dan wel uit te sluiten. In geval van calamiteiten kan afgeweken worden van dit toewijzingsbeleid.</text:p>
            </text:section>
            <text:p text:style-name="hoofdstuk_bottom"/>
          </text:section>
        </text:section>
        <text:section text:name="regeling-sluiting_id1-3-2-3" text:style-name="regeling-sluiting">
          <text:section text:name="ondertekening_id1-3-2-3-1">
            <text:p><text:span text:style-name="functie"/></text:p>
            <text:p><text:span text:style-name="functie">Aldus besloten door het college van burgemeester en wethouders van Oldambt op 17 maart 2026.</text:span></text:p>
            <text:p><text:span text:style-name="functie"/></text:p>
            <text:p><text:span text:style-name="functie">Berlinda Aukema     Cora-Yfke Sikkema</text:span></text:p>
            <text:p><text:span text:style-name="functie"/></text:p>
            <text:p><text:span text:style-name="functie">Secretaris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38647</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647</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647</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Oldambt</meta:user-defined>
    <meta:user-defined meta:name="OVERHEID.Informatietype/DC.type">officiële publicatie</meta:user-defined>
    <meta:user-defined meta:name="OVERHEIDop.Rubriek/DC.type">beleidsregel</meta:user-defined>
    <meta:user-defined meta:name="OVERHEID.Gemeente/DCTERMS.publisher">Oldambt</meta:user-defined>
    <meta:user-defined meta:name="OVERHEID.Gemeente/OVERHEID.authority">Oldambt</meta:user-defined>
    <meta:user-defined meta:name="OVERHEID.TaxonomieBeleidsagendaDecentraal/OVERHEID.category">Cultuur en recreatie | Organisatie en beleid</meta:user-defined>
    <meta:user-defined meta:name="DC.source">N.v.t.</meta:user-defined>
    <meta:user-defined meta:name="DCTERMS.alternative">Toewijzingsbeleid gemeentelijke binnensportaccommodaties Gemeente Oldambt</meta:user-defined>
    <dc:language>nl</dc:language>
    <meta:user-defined meta:name="OVERHEIDop.locatietype/OVERHEIDop.gebiedsmarkering">Gemeente</meta:user-defined>
    <meta:user-defined meta:name="DC.title">Toewijzingsbeleid gemeentelijke binnensportaccommodaties Gemeente Oldambt</meta:user-defined>
    <meta:user-defined meta:name="DCTERMS.W3CDTF/DCTERMS.available">2026-03-25</meta:user-defined>
    <meta:user-defined meta:name="DCTERMS.W3CDTF/OVERHEIDop.jaargang">2026</meta:user-defined>
    <meta:user-defined meta:name="OVERHEIDop.publicationIssue">138647</meta:user-defined>
    <meta:user-defined meta:name="OVERHEIDop.betreftRegeling">CVDR759417_1</meta:user-defined>
    <meta:user-defined meta:name="xs:date/OVERHEIDop.startdatum">2026-03-26</meta:user-defined>
    <meta:user-defined meta:name="OVERHEIDop.GmbID/DC.identifier">gmb-2026-138647</meta:user-defined>
    <meta:user-defined meta:name="OVERHEIDop.versieInformatie"/>
  </office:meta>
</office:document-meta>
</file>