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aan de Vleesmarkt, ter hoogte van nummer 39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Vleesmarkt  te Dokkum, ter hoogte van nummer 39,  één en ander zoals aangegeven op de bijgevoegde tekening.</text:p>
            <text:p text:style-name="tussenkopcur">Motivering</text:p>
            <text:p text:style-name="common-al">Op 31 januari 2026 is een aanvraag ingediend betreffende het aanwijzen van een gehandicaptenparkeerplaats op kenteken aan de Vleesmarkt  te Dokkum, ter hoogte van nummer 39.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Vleesmarkt te Dokkum, ter hoogte van nummer 39,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Aan de Vleesmarkt te Dokkum, is voldoende alternatieve parkeergelegenheid aanwezig voor omwonenden. De parkeerplaats  ter hoogte van nummer 39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Vleesmarkt te Dokkum, ter hoogte van nummer 39,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5 maart 2026</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r. S. Boender</text:p>
            <text:p text:style-name="common-al">Clusterhoofd </text:p>
            <text:p text:style-name="common-al">Cluster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8359</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359</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359</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25219</meta:user-defined>
    <meta:user-defined meta:name="DCTERMS.abstract">Aanwijzen gehandicaptenparkeerplaats aan de Vleesmarkt ter hoogte van nummer 39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Vleesmarkt, ter hoogte van nummer 39 te Dokkum</meta:user-defined>
    <meta:user-defined meta:name="DCTERMS.W3CDTF/DCTERMS.available">2026-03-25</meta:user-defined>
    <meta:user-defined meta:name="OVERHEIDop.externeBijlage">Locatie GPP, Dokkum, Vleesmarkt 39|exb-2026-10512</meta:user-defined>
    <meta:user-defined meta:name="DCTERMS.W3CDTF/OVERHEIDop.jaargang">2026</meta:user-defined>
    <meta:user-defined meta:name="OVERHEIDop.publicationIssue">138359</meta:user-defined>
    <meta:user-defined meta:name="OVERHEIDop.GmbID/DC.identifier">gmb-2026-138359</meta:user-defined>
    <meta:user-defined meta:name="OVERHEIDop.versieInformatie"/>
  </office:meta>
</office:document-meta>
</file>