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 Dina Appeldoornstraat 3-1 1076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ttrekken van 1 zelfstandige woonruimte aan de woonruimtevoorraad voor het gebruik als tweede woning</text:p>
            <text:p text:style-name="common-al">Besluit: </text:p>
            <text:p text:style-name="common-al">Besluit verzonden op: 20-03-2026</text:p>
            <text:p text:style-name="common-al">Zaakadres: Dina Appeldoornstraat 3-1 1076AW Amsterdam</text:p>
            <text:p text:style-name="common-al">Zaaknummer: Z2026-00260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2609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3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6611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6611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6611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2609</meta:user-defined>
    <meta:user-defined meta:name="DCTERMS.abstract">Het onttrekken van 1 zelfstandige woonruimte aan de woonruimtevoorraad voor het gebruik als twee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nttrekkingsvergunning van woonruimte voor een tweede woning  Dina Appeldoornstraat 3-1 1076AW Amsterdam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6611</meta:user-defined>
    <meta:user-defined meta:name="OVERHEIDop.GmbID/DC.identifier">gmb-2026-136611</meta:user-defined>
    <meta:user-defined meta:name="OVERHEIDop.versieInformatie"/>
  </office:meta>
</office:document-meta>
</file>