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maart 2026 is een melding ontvangen waarvoor geen vergunningsplicht geldt voor de locatie Parkeervak bij Heuvelstraat 20, 5101TC Dongen. De melding is geregistreerd onder zaaknummer Z2026-00000475. De melding betreft:</text:p>
            <text:p text:style-name="common-al">- plaatsen van een container van 20-3 t/m 2-4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36508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6508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6508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475</meta:user-defined>
    <meta:user-defined meta:name="DCTERMS.abstract">Parkeervak bij Heuvelstraat 20, 5101TC Dongen</meta:user-defined>
    <dc:language>nl</dc:language>
    <meta:user-defined meta:name="OVERHEIDop.locatietype/OVERHEIDop.gebiedsmarkering">Punt</meta:user-defined>
    <meta:user-defined meta:name="DC.title">Ontvangst melding, : 19 maart 2026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6508</meta:user-defined>
    <meta:user-defined meta:name="OVERHEIDop.GmbID/DC.identifier">gmb-2026-136508</meta:user-defined>
    <meta:user-defined meta:name="OVERHEIDop.versieInformatie"/>
  </office:meta>
</office:document-meta>
</file>