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gehandicaptenparkeerplaats voor voor het aanwijzen van een gehandicaptenparkeerplaats ter hoogte van Vleesmarkt 39 te Dokkum aan Vleesmarkt 39, 9101 MJ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25219. De gehandicaptenparkeerplaats is verleend. De aanvraag betreft voor het aanwijzen van een gehandicaptenparkeerplaats ter hoogte van Vleesmarkt 39 te Dokkum.</text:p>
            <text:p text:style-name="common-al">
            
          </text:p>
            <text:p text:style-name="common-al">Het besluit is verzonden op 19 maart 2026.</text:p>
            <text:p text:style-name="common-al">
            <text:span text:style-name="nadrukvet"/>
          </text:p>
            <text:p text:style-name="common-al">
            <text:span text:style-name="nadrukvet">Bent u het niet eens met de vergunning? </text:span>
          </text:p>
            <text:p text:style-name="last-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1) 71 70 00 (optie 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4036</text:span><text:line-break/><text:date style:data-style-name="dag" text:fixed="true" text:date-value="2026-03-25"/><text:line-break/><text:date style:data-style-name="jaar" text:fixed="true" text:date-value="2026-03-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036</text:span><text:date style:data-style-name="nicedate" text:fixed="true" text:date-value="2026-03-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4036</text:span><text:date style:data-style-name="nicedate" text:fixed="true" text:date-value="2026-03-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025219</meta:user-defined>
    <meta:user-defined meta:name="DCTERMS.abstract">Verleende gehandicaptenparkeerplaats op het perceel Vleesmarkt 39, 9101 MJ Dokkum</meta:user-defined>
    <dc:language>nl</dc:language>
    <meta:user-defined meta:name="OVERHEIDop.locatietype/OVERHEIDop.gebiedsmarkering">Punt</meta:user-defined>
    <meta:user-defined meta:name="DC.title">Besluit op aanvraag gehandicaptenparkeerplaats voor voor het aanwijzen van een gehandicaptenparkeerplaats ter hoogte van Vleesmarkt 39 te Dokkum aan Vleesmarkt 39, 9101 MJ Dokkum</meta:user-defined>
    <meta:user-defined meta:name="DCTERMS.W3CDTF/DCTERMS.available">2026-03-25</meta:user-defined>
    <meta:user-defined meta:name="DCTERMS.W3CDTF/OVERHEIDop.jaargang">2026</meta:user-defined>
    <meta:user-defined meta:name="OVERHEIDop.publicationIssue">134036</meta:user-defined>
    <meta:user-defined meta:name="OVERHEIDop.GmbID/DC.identifier">gmb-2026-134036</meta:user-defined>
    <meta:user-defined meta:name="OVERHEIDop.versieInformatie"/>
  </office:meta>
</office:document-meta>
</file>