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inzamelen en (tijdelijk) opslaan van katalysatoren Almelosestraat 83l 8102HC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4-12-2025</text:p>
            <text:p text:style-name="common-al">
            <text:span text:style-name="nadrukvet">Locatie:</text:span> Almelosestraat 83l 8102HC Raalte</text:p>
            <text:p text:style-name="common-al">
            <text:span text:style-name="nadrukvet">Zaakomschrijving:</text:span> het opslaan van gebruikte katalysatoren en auto starters/ dynamo</text:p>
            <text:p text:style-name="common-al">
            <text:span text:style-name="nadrukvet">Zaaknummer:</text:span> 0177ESUITE76496202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ntvangen van afvalstoff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76496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32837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83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83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764962025</meta:user-defined>
    <meta:user-defined meta:name="DCTERMS.abstract"> het opslaan van gebruikte katalysatoren en auto starters/ dynam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inzamelen en (tijdelijk) opslaan van katalysatoren Almelosestraat 83l 8102HC Raalte</meta:user-defined>
    <meta:user-defined meta:name="DCTERMS.W3CDTF/DCTERMS.available">2026-04-01</meta:user-defined>
    <meta:user-defined meta:name="DCTERMS.W3CDTF/OVERHEIDop.jaargang">2026</meta:user-defined>
    <meta:user-defined meta:name="OVERHEIDop.publicationIssue">132837</meta:user-defined>
    <meta:user-defined meta:name="OVERHEIDop.GmbID/DC.identifier">gmb-2026-132837</meta:user-defined>
    <meta:user-defined meta:name="OVERHEIDop.versieInformatie"/>
  </office:meta>
</office:document-meta>
</file>